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een woning Middelweg tussen 1a/4 en 1b te Moerkapelle (MKP00 C 305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oktober 2024 heeft de Omgevingsdienst Midden-Holland (ODMH) namens gemeente Zuidplas besloten om de beslistermijn van de aanvraag met kenmerk 2024-00018110 voor het bouwen van een woning op de locatie Middelweg tussen 1a/4 en 1b te Moerkapelle (MKP00 C 3057)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info@odmh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453887</text:span><text:line-break/><text:date style:data-style-name="dag" text:fixed="true" text:date-value="2024-10-28"/><text:line-break/><text:date style:data-style-name="jaar" text:fixed="true" text:date-value="2024-10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3887</text:span><text:date style:data-style-name="nicedate" text:fixed="true" text:date-value="2024-10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3887</text:span><text:date style:data-style-name="nicedate" text:fixed="true" text:date-value="2024-10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63/xml/MC-DRP-BeschikkingAfhandel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4-00018110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bouwen van een woning Middelweg tussen 1a/4 en 1b te Moerkapelle (MKP00 C 3057)</meta:user-defined>
    <meta:user-defined meta:name="DCTERMS.W3CDTF/DCTERMS.available">2024-10-28</meta:user-defined>
    <meta:user-defined meta:name="DCTERMS.W3CDTF/OVERHEIDop.jaargang">2024</meta:user-defined>
    <meta:user-defined meta:name="OVERHEIDop.publicationIssue">453887</meta:user-defined>
    <meta:user-defined meta:name="OVERHEIDop.GmbID/DC.identifier">gmb-2024-453887</meta:user-defined>
    <meta:user-defined meta:name="OVERHEIDop.versieInformatie"/>
  </office:meta>
</office:document-meta>
</file>