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uitgebreide procedure, Louis Pasteurstraat Haarlem, [HLM01Q01248], 0392-2023-0136902, het kappen van 15 bomen, waarvan 6 gemeentelijke bomen, boomnummers 92167, 92239, 92240, 92241, 92679, 467692, 1 boom gaat verplant worden, dit i.v.m. het bouwen van 179 nieuwbouw appartementen en een kantoor, verzonden 15-10-2024</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roep kan worden ingediend.</text:p>
            <text:p text:style-name="common-al">
            <text:span text:style-name="nadrukvet">Beroep</text:span>
          </text:p>
            <text:p text:style-name="common-al">Belanghebbenden kunnen binnen 6 weken na verzending van dit besluit (aan aanvrager) hun schriftelijk en gemotiveerd beroep richten aan: Rechtbank Noord-Holland, sector Bestuursrecht, Postbus 1621, 2003 BR Haarlem of digitaal beroep instellen. Kijk hiervoor op Digitale Diensten van de Rechtspraak voor de precieze voorwaarden. Een elektronische handtekening (DigiD) is vereist.</text:p>
            <text:p text:style-name="common-al">Tevens verzoeken wij u om in uw schriftelijke beroepschrift uw e-mailadres en telefoonnummer te vermelden.</text:p>
            <text:p text:style-name="common-al">Beroep kan worden ingesteld door de aanvrager van de vergunning, door degenen die zienswijzen hebben ingediend en door belanghebbenden die redelijkerwijs niet kan worden verweten geen bezwaar te hebben ingediend.</text:p>
            <text:p text:style-name="common-al">De voorzieningenrechter van de Rechtbank Noord-Holland locatie Haarlem kan op verzoek een voorlopige voorziening treffen indien onverwijlde spoed, gelet op de betrokken belangen, dat vereist. Het beroep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53831</text:span><text:line-break/><text:date style:data-style-name="dag" text:fixed="true" text:date-value="2024-10-28"/><text:line-break/><text:date style:data-style-name="jaar" text:fixed="true" text:date-value="2024-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3831</text:span><text:date style:data-style-name="nicedate" text:fixed="true" text:date-value="2024-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3831</text:span><text:date style:data-style-name="nicedate" text:fixed="true" text:date-value="2024-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3-0136902</meta:user-defined>
    <meta:user-defined meta:name="DCTERMS.abstract">het bouwen van 179 nieuwbouw appartementen en een kantoor</meta:user-defined>
    <dc:language>nl</dc:language>
    <meta:user-defined meta:name="OVERHEIDop.locatietype/OVERHEIDop.gebiedsmarkering">Punt</meta:user-defined>
    <meta:user-defined meta:name="DC.title">Gemeente Haarlem, omgevingsvergunning uitgebreide procedure, Louis Pasteurstraat Haarlem, [HLM01Q01248], 0392-2023-0136902, het kappen van 15 bomen, waarvan 6 gemeentelijke bomen, boomnummers 92167, 92239, 92240, 92241, 92679, 467692, 1 boom gaat verplant worden, dit i.v.m. het bouwen van 179 nieuwbouw appartementen en een kantoor, verzonden 15-10-2024</meta:user-defined>
    <meta:user-defined meta:name="DCTERMS.W3CDTF/DCTERMS.available">2024-10-28</meta:user-defined>
    <meta:user-defined meta:name="DCTERMS.W3CDTF/OVERHEIDop.jaargang">2024</meta:user-defined>
    <meta:user-defined meta:name="OVERHEIDop.publicationIssue">453831</meta:user-defined>
    <meta:user-defined meta:name="OVERHEIDop.GmbID/DC.identifier">gmb-2024-453831</meta:user-defined>
    <meta:user-defined meta:name="OVERHEIDop.versieInformatie"/>
  </office:meta>
</office:document-meta>
</file>