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articipatiebeleid</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ardeast-Fryslân maakt bekend dat het participatiebeleid vanaf 31 oktober 2024 ter inzage ligt. </text:p>
            <text:p text:style-name="common-al">
            <text:span text:style-name="nadrukvet">Wat regelt het participatiebeleid?</text:span>
          </text:p>
            <text:p text:style-name="common-al">Het participatiebeleid regelt hoe de gemeente Noardeast-Fryslân samenwerkt met inwoners bij het maken, uitvoeren en evalueren van beleid en plannen. Dit geldt als de gemeente een initiatief heeft, maar ook als inwoners, ondernemers of maatschappelijke organisaties een initiatief hebben. </text:p>
            <text:p text:style-name="common-al">
            <text:span text:style-name="nadrukvet">Het participatiebeleid inzien?</text:span>
          </text:p>
            <text:p text:style-name="common-al">U kunt het participatiebeleid bekijken op <text:a xlink:href="https://www.officielebekendmakingen.nl/" xlink:type="simple">https://www.officielebekendmakingen.nl/</text:a> en op de website van de gemeenten <text:a xlink:href="https://www.noardeast-fryslan.nl/plannen-ter-inzage" xlink:type="simple">https://www.noardeast-fryslan.nl/plannen-ter-inzage</text:a> onder Overige plannen en besluiten onder het kopje Gemeente Noardeast-Fryslân. Wilt u het participatiebeleid bekijken in het gemeentehuis? Maak dan een afspraak via telefoonnummer (0519) 29 88 88.</text:p>
            <text:p text:style-name="common-al">
            <text:span text:style-name="nadrukvet">Wilt u reageren?</text:span>
          </text:p>
            <text:p text:style-name="common-al">U kunt uw zienswijze van 31 oktober 2024 tot en met 12 december 2024 schriftelijk indienen bij de gemeenteraad, Postbus 1, 9100 AA Dokkum. Dit onder vermelding van ‘zienswijze participatiebeleid’. </text:p>
            <text:p text:style-name="common-al">
            <text:span text:style-name="nadrukvet">Wat doen we met de zienswijzen?</text:span>
          </text:p>
            <text:p text:style-name="common-al">We verwerken de zienswijzen in een reactienota. Hierin nemen we zoals afgesproken ook de opmerkingen mee die in It Debat zijn afgesproken met de raad.</text:p>
            <text:p text:style-name="common-al">
            <text:span text:style-name="nadrukvet">Heeft u vragen?</text:span>
          </text:p>
            <text:p text:style-name="last-al">Neem dan contact op met de gemeente via telefoonnummer (0519) 29 88 88.</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53409</text:span><text:line-break/><text:date style:data-style-name="dag" text:fixed="true" text:date-value="2024-10-30"/><text:line-break/><text:date style:data-style-name="jaar" text:fixed="true" text:date-value="2024-10-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3409</text:span><text:date style:data-style-name="nicedate" text:fixed="true" text:date-value="2024-10-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3409</text:span><text:date style:data-style-name="nicedate" text:fixed="true" text:date-value="2024-10-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28/xml/MC-DRP-Participatie-Web-ZM.xml</meta:user-defined>
    <meta:user-defined meta:name="OVERHEID.Gemeente/DC.creator">Noardeast-Fryslân</meta:user-defined>
    <meta:user-defined meta:name="OVERHEID.Informatietype/DC.type">officiële publicatie</meta:user-defined>
    <meta:user-defined meta:name="OVERHEIDop.Rubriek/DC.type">participatie</meta:user-defined>
    <meta:user-defined meta:name="OVERHEID.Gemeente/OVERHEID.authority">Noardeast-Fryslân</meta:user-defined>
    <meta:user-defined meta:name="OVERHEID.Gemeente/DCTERMS.publisher">Noardeast-Fryslân</meta:user-defined>
    <meta:user-defined meta:name="OVERHEID.TaxonomieBeleidsagendaDecentraal/OVERHEID.category">Bestuur | Organisatie en beleid</meta:user-defined>
    <dc:language>nl</dc:language>
    <meta:user-defined meta:name="OVERHEIDop.locatietype/OVERHEIDop.gebiedsmarkering">Gemeente</meta:user-defined>
    <meta:user-defined meta:name="DC.title">Participatiebeleid</meta:user-defined>
    <meta:user-defined meta:name="DCTERMS.W3CDTF/DCTERMS.available">2024-10-30</meta:user-defined>
    <meta:user-defined meta:name="DCTERMS.W3CDTF/OVERHEIDop.jaargang">2024</meta:user-defined>
    <meta:user-defined meta:name="OVERHEIDop.publicationIssue">453409</meta:user-defined>
    <meta:user-defined meta:name="OVERHEIDop.GmbID/DC.identifier">gmb-2024-453409</meta:user-defined>
    <meta:user-defined meta:name="OVERHEIDop.versieInformatie"/>
  </office:meta>
</office:document-meta>
</file>