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Paalhoeveweg 9 Kootwijk, het bouwen van een woning startdatum 21-10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4M01843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52909</text:span><text:line-break/><text:date style:data-style-name="dag" text:fixed="true" text:date-value="2024-10-28"/><text:line-break/><text:date style:data-style-name="jaar" text:fixed="true" text:date-value="2024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2909</text:span><text:date style:data-style-name="nicedate" text:fixed="true" text:date-value="2024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2909</text:span><text:date style:data-style-name="nicedate" text:fixed="true" text:date-value="2024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9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Paalhoeveweg 9 Kootwijk, het bouwen van een woning startdatum 21-10-2024.</meta:user-defined>
    <meta:user-defined meta:name="DCTERMS.W3CDTF/DCTERMS.available">2024-10-28</meta:user-defined>
    <meta:user-defined meta:name="DCTERMS.W3CDTF/OVERHEIDop.jaargang">2024</meta:user-defined>
    <meta:user-defined meta:name="OVERHEIDop.publicationIssue">452909</meta:user-defined>
    <meta:user-defined meta:name="OVERHEIDop.GmbID/DC.identifier">gmb-2024-452909</meta:user-defined>
    <meta:user-defined meta:name="OVERHEIDop.versieInformatie"/>
  </office:meta>
</office:document-meta>
</file>