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rinrichting van de Hoogstraat (het gedeelte tussen de Abdis van Thornstraat en de Heistraa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HD1009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de gemeenteraad van Oosterhout op 4 feb. 2024 het ontwerp van de openbare inrichting van de Hoogstraat gelegen tussen de rotonde Abdis van Thornstraat en de aansluiting met de Heistraat heeft vastgesteld.;</text:p>
            <text:p text:style-name="common-al">• dat de herinrichting van de Hoogstraat is gepland in 2025 met een doorloop naar 2026;</text:p>
            <text:p text:style-name="common-al">• dat de Hoogstraat onderdeel uitmaakt van het beschermde stadsgezicht de “Heilige Driehoek” en de nieuwe inrichting van de Hoogstraat meer aansluit bij het karakter van dit beschermd gebied. ;</text:p>
            <text:p text:style-name="common-al">• dat op termijn is voorzien in een aanpassing van het kruispunt Hoogstraat/Heistraat waarbij de (directe) aansluiting van de Hoogstraat op de Heistraat komt te vervallen;</text:p>
            <text:p text:style-name="common-al">• dat de Hoogstraat is aangewezen als een weg met een verblijfsfunctie;</text:p>
            <text:p text:style-name="common-al">• dat binnen het concept Duurzaam Veilig bij wegen met een verblijfsfunctie een maximum rijsnelheid hoort van 30 km/u binnen de bebouwde kom en 60 km/u buiten de bebouwde;</text:p>
            <text:p text:style-name="common-al">• dat vooralsnog de vrij liggende fietspaden behouden blijven op het deel van de Hoogstraat gelegen buiten de bebouwde kom;</text:p>
            <text:p text:style-name="common-al">• dat de vrij liggende fietspaden alleen opengesteld worden voor fietsers en voetgangers; </text:p>
            <text:p text:style-name="common-al">• dat het gedeelte van de Hoogstraat vanaf het viaduct over de A27 buiten de bebouwde komgrens ligt; </text:p>
            <text:p text:style-name="common-al">• dat gezien de ligging van de Hoogstraat tegen het landelijk gebied, de Hoogstraat is aangewezen als landbouwroute tussen de Heistraat en de Leijsendwarsstraat;</text:p>
            <text:p text:style-name="common-al">• dat de huidige route van het  openbaar vervoer  (buslijn tussen Tilburg en Oosterhout v.v.) in 2025 wijzigt en niet meer door de Hoogstraat zal lopen;</text:p>
            <text:p text:style-name="common-al">• dat vanuit oogpunt van veiligheid en leefbaarheid niet wenselijk is dat vrachtverkeer de Hoogstraat gebruikt als “korte” route naar de bedrijven omgeving Esdoornlaan en het centrumgebied van Oosterhout;</text:p>
            <text:p text:style-name="common-al">• dat diverse belanggroepen, o.a. bewonersorganisaties, kloosters, ZLTO Oosterhout, VVN afdeling Oosterhout, fietsersbond Oosterhout, calamiteitendiensten en vervoersmaatschappij Arriva betrokken zijn bij de totstandkoming van het ontwerp van de Hoogstraat;</text:p>
            <text:p text:style-name="common-al">• dat op verzoek van betrokken partijen een fysiek voetpad is opgenomen aan de zuidzijde van rijbaan tot over het viaduct van de A27; </text:p>
            <text:p text:style-name="common-al">• dat passend binnen het karakter van de Heilige Driehoek het parkeerterrein op de hoek Hoogstraat/Eikenlaan (deels) wordt opgeheven en wordt omgevormd tot een plantsoen;</text:p>
            <text:p text:style-name="common-al">• dat de maatregel (gelet op artikel 2 van de Wegenverkeerswet) strekt tot:</text:p>
            <text:p text:style-name="common-al">1. het verzekeren van de veiligheid op de weg;</text:p>
            <text:p text:style-name="common-al">2. het in stand houden van de weg en het waarborgen van de bruikbaarheid daarvan;</text:p>
            <text:p text:style-name="common-al">• dat overleg met de politie heeft plaatsgevonden, waarin de politie akkoord gaat met onderstaand besluit;</text:p>
            <text:p text:style-name="common-al">• dat genoemd wegvak in beheer is bij de gemeente Oosterhout.</text:p>
            <text:p text:style-name="common-al">besluiten tot het:</text:p>
            <text:p text:style-name="common-al">- uitbreiden van de 30 km-zone in de Hoogstraat tussen Abdis van Thornstraat en de komgrens (thv viaduct A27);</text:p>
            <text:p text:style-name="common-al">- instellen van een 60 km-zone op het deel Hoogstraat gelegen  tussen het viaduct A27 en de aansluiting met de Heistraat;</text:p>
            <text:p text:style-name="common-al">- opheffen van voorrangsweg Hoogstraat;</text:p>
            <text:p text:style-name="common-al">- opheffen van de bushaltes in de Hoogstraat met ingang van de nieuwe dienstregeling medio 2025;</text:p>
            <text:p text:style-name="common-al">- het opheffen van de verkeerssluizen in de Hoogstraat met de daarnaast gelegen vrijliggende fietspaden;</text:p>
            <text:p text:style-name="common-al">- het opheffen van de wegversmalling in de Hoogstraat ter hoogte van huisnummers 46-48-50;</text:p>
            <text:p text:style-name="common-al">- instellen van een voetpad aan de zuidzijde van de Hoogstraat tussen de Eikenlaan en het viaduct A27</text:p>
            <text:p text:style-name="common-al">- het aanwijzen van de vrijliggende fietspaden als “verplicht fietspad”;</text:p>
            <text:p text:style-name="common-al">- het opheffen van de parkeerplaats hoek Hoogstraat-Eikenlaan;</text:p>
            <text:p text:style-name="common-al">- het opheffen van de fysieke bushaltes</text:p>
            <text:p text:style-name="common-al">Door het verwijderen van de volgende bebording;</text:p>
            <text:p text:style-name="common-al">- 2 x bord  A0130zb en 2x bord A0230zb (RVV 1990) tussen de Eikenlaan en de Kloosterdreef en bij de aansluiting Leijsendwarsstraat – Hoogstraat;</text:p>
            <text:p text:style-name="common-al">- 5x bord B01 (RVV 1990) in de Hoogstraat;</text:p>
            <text:p text:style-name="common-al">- 5x bord B06 (RVV 1990) bij Korte Hoogstraat, Eikenlaan, Kloosterdreef, Heikantsestraat en Heikant;</text:p>
            <text:p text:style-name="common-al">- 12 x bord+zuiltjes D02_BB22 (RVV 1990);</text:p>
            <text:p text:style-name="common-al">- 3 x bord F05 (RVV 1990);</text:p>
            <text:p text:style-name="common-al">- 3 x bord F06 (RVV 1990);</text:p>
            <text:p text:style-name="common-al">- 2x bord C01 met onderbord OB104 (RVV1990)</text:p>
            <text:p text:style-name="common-al">- 4x bord G11 en G12 (RVV 1990)</text:p>
            <text:p text:style-name="common-al">- 4x bord G12a en 1 x bord G12b (RVV 1990)</text:p>
            <text:p text:style-name="common-al">- bord J17 (RVV1990)</text:p>
            <text:p text:style-name="common-al">- bord E04 (RVV 1990)</text:p>
            <text:p text:style-name="common-al">- 4 x bushalteborden </text:p>
            <text:p text:style-name="common-al">Door het nieuw plaatsen van de volgende bebording:</text:p>
            <text:p text:style-name="common-al">- bord A0130zb en bord A0230zb (RVV 1990) te hoogte van de komgrens;</text:p>
            <text:p text:style-name="common-al">- 3x bord A0160zb  en 3x bord A0260zb (RVV 1990)op deel Hoogstraat buiten de bebouwde kom;</text:p>
            <text:p text:style-name="common-al">- bord G08 (RVV 1990) einde voetpad thv het viaduct A27</text:p>
            <text:p text:style-name="common-al">- bord 2x G11 en 1x bord G12 (RVV 1990)</text:p>
            <text:p text:style-name="common-al">- bord J24 (RVV 1990)</text:p>
            <text:p text:style-name="last-al">, zoals aangegeven op de tekeningen in de bijlage van dit besluit en overeenkomstig de voorwaarden in de BABW.</text:p>
            <text:p text:style-name="tekst_bottom"/>
          </text:section>
        </text:section>
        <text:section text:name="regeling-sluiting_id1-3-2-3" text:style-name="regeling-sluiting">
          <text:section text:name="ondertekening_id1-3-2-3-1">
            <text:p><text:span text:style-name="functie">Oosterhout, 23 oktober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51216</text:span><text:line-break/><text:date style:data-style-name="dag" text:fixed="true" text:date-value="2024-10-30"/><text:line-break/><text:date style:data-style-name="jaar" text:fixed="true" text:date-value="2024-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1216</text:span><text:date style:data-style-name="nicedate" text:fixed="true" text:date-value="2024-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1216</text:span><text:date style:data-style-name="nicedate" text:fixed="true" text:date-value="2024-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6/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heriniichting - Hoog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1054464</meta:user-defined>
    <meta:user-defined meta:name="DCTERMS.abstract">VKB herinrichting Hoogstraat</meta:user-defined>
    <meta:user-defined meta:name="OVERHEIDop.verkeersbordcode">A01zb</meta:user-defined>
    <meta:user-defined meta:name="OVERHEIDop.verkeersbordcode">A02ze</meta:user-defined>
    <meta:user-defined meta:name="OVERHEIDop.verkeersbordcode">B1</meta:user-defined>
    <meta:user-defined meta:name="OVERHEIDop.verkeersbordcode">B6</meta:user-defined>
    <meta:user-defined meta:name="OVERHEIDop.verkeersbordcode">C1</meta:user-defined>
    <meta:user-defined meta:name="OVERHEIDop.verkeersbordcode">D2</meta:user-defined>
    <meta:user-defined meta:name="OVERHEIDop.verkeersbordcode">E4</meta:user-defined>
    <meta:user-defined meta:name="OVERHEIDop.verkeersbordcode">F5</meta:user-defined>
    <meta:user-defined meta:name="OVERHEIDop.verkeersbordcode">F6</meta:user-defined>
    <meta:user-defined meta:name="OVERHEIDop.verkeersbordcode">G11</meta:user-defined>
    <meta:user-defined meta:name="OVERHEIDop.verkeersbordcode">G12</meta:user-defined>
    <meta:user-defined meta:name="OVERHEIDop.verkeersbordcode">G12a</meta:user-defined>
    <meta:user-defined meta:name="OVERHEIDop.verkeersbordcode">G12b</meta:user-defined>
    <meta:user-defined meta:name="OVERHEIDop.verkeersbordcode">J17</meta:user-defined>
    <meta:user-defined meta:name="OVERHEIDop.verkeersbordcode">L3</meta:user-defined>
    <dc:language>nl</dc:language>
    <meta:user-defined meta:name="OVERHEIDop.locatietype/OVERHEIDop.gebiedsmarkering">Lijn</meta:user-defined>
    <meta:user-defined meta:name="DC.title">Herinrichting van de Hoogstraat (het gedeelte tussen de Abdis van Thornstraat en de Heistraat)</meta:user-defined>
    <meta:user-defined meta:name="OVERHEIDop.datumEindeReactietermijn">2024-12-11</meta:user-defined>
    <meta:user-defined meta:name="OVERHEIDop.terinzageleggingBG">https://www.oosterhout.nl/parkeren-vervoer-en-wegen/vervoer/verkeer/verkeersbesluiten</meta:user-defined>
    <meta:user-defined meta:name="DCTERMS.W3CDTF/DCTERMS.available">2024-10-30</meta:user-defined>
    <meta:user-defined meta:name="OVERHEIDop.externeBijlage">Bijlage 1 vkb herinrichting Hoogstraat|exb-2024-40852</meta:user-defined>
    <meta:user-defined meta:name="OVERHEIDop.externeBijlage">Bijlage 2 vkb herinrichting Hoogstraat|exb-2024-40853</meta:user-defined>
    <meta:user-defined meta:name="OVERHEIDop.externeBijlage">Bijlage 3 vkb herinrichting Hoogstraat|exb-2024-40854</meta:user-defined>
    <meta:user-defined meta:name="OVERHEIDop.externeBijlage">Bijlage 4 vkb herinrichting Hoogstraat|exb-2024-40855</meta:user-defined>
    <meta:user-defined meta:name="OVERHEIDop.externeBijlage">Bijlage 5 vkb herinrichting Hoogstraat|exb-2024-40856</meta:user-defined>
    <meta:user-defined meta:name="DCTERMS.W3CDTF/OVERHEIDop.jaargang">2024</meta:user-defined>
    <meta:user-defined meta:name="OVERHEIDop.publicationIssue">451216</meta:user-defined>
    <meta:user-defined meta:name="OVERHEIDop.GmbID/DC.identifier">gmb-2024-451216</meta:user-defined>
    <meta:user-defined meta:name="OVERHEIDop.versieInformatie"/>
  </office:meta>
</office:document-meta>
</file>