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6f4344ec-2e97-4746-ba79-06c12eb9f35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Janusz Korczakstraat 56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zes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Janusz Korczakstraat 56 (parkeervaknummers 1256654381342 en 125671481346)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0.44528301886791mm"><draw:image xlink:href="Pictures/Afbeelding1i6f4344ec-2e97-4746-ba79-06c12eb9f354.png" xlink:type="simple"/></draw:frame></text:p>
            </text:section></draw:text-box></draw:frame>
          </text:p>
            <text:p text:style-name="common-al">Amsterdam, 23 oktober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50815</text:span><text:line-break/><text:date style:data-style-name="dag" text:fixed="true" text:date-value="2024-10-25"/><text:line-break/><text:date style:data-style-name="jaar" text:fixed="true" text:date-value="2024-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0815</text:span><text:date style:data-style-name="nicedate" text:fixed="true" text:date-value="2024-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0815</text:span><text:date style:data-style-name="nicedate" text:fixed="true" text:date-value="2024-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Janusz Korczakstraat 56 aanleg elektrische oplaadplaats - Janusz Korczakstraat 56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Janusz Korczakstraat 56 aanleg elektrische oplaadplaats</meta:user-defined>
    <meta:user-defined meta:name="OVERHEIDop.verkeersbordcode">E8c</meta:user-defined>
    <dc:language>nl</dc:language>
    <meta:user-defined meta:name="OVERHEIDop.locatietype/OVERHEIDop.gebiedsmarkering">Adres</meta:user-defined>
    <meta:user-defined meta:name="DC.title">Amsterdam Zuidoost, verkeersbesluit Janusz Korczakstraat 56 aanleg elektrische oplaadplaats</meta:user-defined>
    <meta:user-defined meta:name="DCTERMS.W3CDTF/DCTERMS.available">2024-10-25</meta:user-defined>
    <meta:user-defined meta:name="DCTERMS.W3CDTF/OVERHEIDop.jaargang">2024</meta:user-defined>
    <meta:user-defined meta:name="OVERHEIDop.publicationIssue">450815</meta:user-defined>
    <meta:user-defined meta:name="OVERHEIDop.GmbID/DC.identifier">gmb-2024-450815</meta:user-defined>
    <meta:user-defined meta:name="OVERHEIDop.versieInformatie"/>
  </office:meta>
</office:document-meta>
</file>