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ncept Programma Bouw &amp; Infrastructuur onderdeel Parkeren: “Een blik op parkeren in de gemeente Harderwijk” ter inzag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arderwijk deelt mee dat het Programma Bouw &amp; Infrastructuur onderdeel Parkeren: “Een blik op parkeren in de gemeente Harderwijk” (hierna ook: ‘conceptversie’) ter inzage wordt gelegd. </text:p>
            <text:p text:style-name="common-al">De stad groeit de komende jaren en daarmee het autobezit ook. Die groei in auto’s willen we niet doorzetten, want dan slibt de stad dicht. Het onderdeel parkeren wordt als instrument ingezet om het gebruik van alternatieve vervoerswijzen zoals lopen en fietsen te stimuleren. We hanteren hiervoor het zogeheten STOMP-principe (Stappen, Trappen, OV, MaaS, en Privé-auto). Deze mobiliteitstransitie is niet van de één op de andere dag verwezenlijkt maar kost tijd. Met dit onderdeel Parkeren en de concept-uitvoeringsagenda is hiervoor de koers uitgezet.</text:p>
            <text:p text:style-name="common-al">
            <text:span text:style-name="nadrukvet">Ter inzage</text:span>
          </text:p>
            <text:p text:style-name="common-al">De conceptvisie ligt vanaf 24 oktober 2024 tot en met 6 december 2024 voor een ieder ter inzage op het stadhuis van de gemeente Harderwijk. U kunt tijdens openingstijden de stukken inzien in de stadswinkel van het stadhuis, Havendam 56 te Harderwijk. De openingstijden staan vermeld op de website van de gemeente www.harderwijk.nl.</text:p>
            <text:p text:style-name="common-al">Ook is de conceptversie van het onderdeel Parkeren te downloaden via de link ‘Bekijk documenten’ in de linkerkolom op deze pagina. </text:p>
            <text:p text:style-name="common-al">
            <text:span text:style-name="nadrukvet">Zienswijze</text:span>
          </text:p>
            <text:p text:style-name="common-al">Tijdens de periode van terinzagelegging kunt u een zienswijze indienen.</text:p>
            <text:p text:style-name="common-al">
            <text:span text:style-name="nadrukvet">Hoe?</text:span>
          </text:p>
            <text:p text:style-name="common-al">U kunt <text:span text:style-name="nadrukondlijn">schriftelijk</text:span> uw gemotiveerde zienswijze sturen naar:</text:p>
            <text:p text:style-name="common-al">Burgemeester en wethouders van Harderwijk</text:p>
            <text:p text:style-name="common-al">t.a.v. team Ruimtelijk Beleid </text:p>
            <text:p text:style-name="common-al">o.v.v. Zienswijze, Concept Onderdeel Parkeren </text:p>
            <text:p text:style-name="common-al">Postbus 149, 3840 AC Harderwijk</text:p>
            <text:p text:style-name="common-al">Het indienen van een digitale zienswijze kan via <text:a xlink:href="https://www.harderwijk.nl/meldingen-klachten-en-bezwaar/inspraak-en-bezwaar/zienswijze-indienen" xlink:type="simple"><text:span text:style-name="nadrukondlijn">www.harderwijk.nl/zienswijze</text:span></text:a>.</text:p>
            <text:p text:style-name="last-al">Voor meer informatie of het maken van een afspraak voor het indienen van een mondelinge zienswijze kunt u contact opnemen met: dhr. K.-J. de Groote tel. 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47102</text:span><text:line-break/><text:date style:data-style-name="dag" text:fixed="true" text:date-value="2024-10-24"/><text:line-break/><text:date style:data-style-name="jaar" text:fixed="true" text:date-value="2024-10-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7102</text:span><text:date style:data-style-name="nicedate" text:fixed="true" text:date-value="2024-10-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7102</text:span><text:date style:data-style-name="nicedate" text:fixed="true" text:date-value="2024-10-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28/xml/MC-DRP-Participatie-Web-ZM.xml</meta:user-defined>
    <meta:user-defined meta:name="OVERHEID.Gemeente/DC.creator">Harderwijk</meta:user-defined>
    <meta:user-defined meta:name="OVERHEID.Informatietype/DC.type">officiële publicatie</meta:user-defined>
    <meta:user-defined meta:name="OVERHEIDop.Rubriek/DC.type">participatie</meta:user-defined>
    <meta:user-defined meta:name="OVERHEID.Gemeente/OVERHEID.authority">Harderwijk</meta:user-defined>
    <meta:user-defined meta:name="OVERHEID.Gemeente/DCTERMS.publisher">Harderwijk</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Concept Programma Bouw &amp; Infrastructuur onderdeel Parkeren: “Een blik op parkeren in de gemeente Harderwijk” ter inzage</meta:user-defined>
    <meta:user-defined meta:name="OVERHEIDop.datumEindeReactietermijn">2024-12-06</meta:user-defined>
    <meta:user-defined meta:name="OVERHEIDop.TilID/OVERHEIDop.terinzageleggingOP">til-2024-31654</meta:user-defined>
    <meta:user-defined meta:name="DCTERMS.W3CDTF/DCTERMS.available">2024-10-24</meta:user-defined>
    <meta:user-defined meta:name="DCTERMS.W3CDTF/OVERHEIDop.jaargang">2024</meta:user-defined>
    <meta:user-defined meta:name="OVERHEIDop.publicationIssue">447102</meta:user-defined>
    <meta:user-defined meta:name="OVERHEIDop.GmbID/DC.identifier">gmb-2024-447102</meta:user-defined>
    <meta:user-defined meta:name="OVERHEIDop.versieInformatie"/>
  </office:meta>
</office:document-meta>
</file>