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brandveilig gebruik, brandveilig gebruik De 5 Musketiers, Marktplein 2, 9671 AZ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gebruiksmelding is ontvangen:</text:p>
            <text:p text:style-name="common-al"/>
            <text:p text:style-name="common-al">- 14/10/2024, brandveilig gebruik De 5 Musketiers, Marktplein 2, 9671 AZ Winschoten.</text:p>
            <text:p text:style-name="common-al"/>
            <text:p text:style-name="common-al">Winschoten, 23 oktober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45645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645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645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1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Gemeente Oldambt, ontvangen melding brandveilig gebruik, brandveilig gebruik De 5 Musketiers, Marktplein 2, 9671 AZ Winschoten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5645</meta:user-defined>
    <meta:user-defined meta:name="OVERHEIDop.GmbID/DC.identifier">gmb-2024-445645</meta:user-defined>
    <meta:user-defined meta:name="OVERHEIDop.versieInformatie"/>
  </office:meta>
</office:document-meta>
</file>