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woning, Hogebeenpad 45 Zwolle (bij aanvraag gepubliceerd als: Zwolle S 9512, Hogebeenpad kavel 25 Zwolle) [Zaaknummer 0193ESUITE2587202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5872024</text:p>
            <text:p text:style-name="common-al">
            <text:span text:style-name="nadrukvet">Verzenddatum besluit:</text:span> 18-10-2024</text:p>
            <text:p text:style-name="common-al">
            <text:span text:style-name="nadrukvet">Locatie:</text:span> Hogebeenpad 45 Zwolle (bij aanvraag gepubliceerd als: Zwolle S 9512, Hogebeenpad kavel 25 Zwolle) </text:p>
            <text:p text:style-name="common-al">
            <text:span text:style-name="nadrukvet">Projectomschrijving:</text:span> het bouwen van een woning</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https://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45609</text:span><text:line-break/><text:date style:data-style-name="dag" text:fixed="true" text:date-value="2024-10-23"/><text:line-break/><text:date style:data-style-name="jaar" text:fixed="true" text:date-value="2024-10-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609</text:span><text:date style:data-style-name="nicedate" text:fixed="true" text:date-value="2024-10-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609</text:span><text:date style:data-style-name="nicedate" text:fixed="true" text:date-value="2024-10-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5872024</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woning, Hogebeenpad 45 Zwolle (bij aanvraag gepubliceerd als: Zwolle S 9512, Hogebeenpad kavel 25 Zwolle) [Zaaknummer 0193ESUITE25872024]</meta:user-defined>
    <meta:user-defined meta:name="DCTERMS.W3CDTF/DCTERMS.available">2024-10-23</meta:user-defined>
    <meta:user-defined meta:name="DCTERMS.W3CDTF/OVERHEIDop.jaargang">2024</meta:user-defined>
    <meta:user-defined meta:name="OVERHEIDop.publicationIssue">445609</meta:user-defined>
    <meta:user-defined meta:name="OVERHEIDop.GmbID/DC.identifier">gmb-2024-445609</meta:user-defined>
    <meta:user-defined meta:name="OVERHEIDop.versieInformatie"/>
  </office:meta>
</office:document-meta>
</file>