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8-10-2024 hebben wij een reguliere omgevingsvergunning verleend voor het bouwen van een twee onder één kap woning op het adres Hemmelweg 30 + 32 Markelo. Deze vergunning staat ingeschreven onder zaaknummer 000072254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445330</text:span><text:line-break/><text:date style:data-style-name="dag" text:fixed="true" text:date-value="2024-10-22"/><text:line-break/><text:date style:data-style-name="jaar" text:fixed="true" text:date-value="2024-10-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5330</text:span><text:date style:data-style-name="nicedate" text:fixed="true" text:date-value="2024-10-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5330</text:span><text:date style:data-style-name="nicedate" text:fixed="true" text:date-value="2024-10-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9/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722545</meta:user-defined>
    <meta:user-defined meta:name="DCTERMS.abstract">het bouwen van een twee onder één kap woning </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Op 18-10-2024 hebben wij een reguliere omgevingsvergunning verleend voor het bouwen van een twee onder één kap woning op het adres Hemmelweg 30 + 32 Markelo. Deze vergunning staat ingeschreven onder zaaknummer 0000722545.</meta:user-defined>
    <meta:user-defined meta:name="DCTERMS.W3CDTF/DCTERMS.available">2024-10-22</meta:user-defined>
    <meta:user-defined meta:name="DCTERMS.W3CDTF/OVERHEIDop.jaargang">2024</meta:user-defined>
    <meta:user-defined meta:name="OVERHEIDop.publicationIssue">445330</meta:user-defined>
    <meta:user-defined meta:name="OVERHEIDop.GmbID/DC.identifier">gmb-2024-445330</meta:user-defined>
    <meta:user-defined meta:name="OVERHEIDop.versieInformatie"/>
  </office:meta>
</office:document-meta>
</file>