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ntheffing geluidshinder vaak nachtelijke werkzaamheden afvlinderen van de betonvloer (kenmerk 1139163-1003462) nieuwbouwproject Triadome Dr. van Ledestraat Leidschendam Bakels en Ouwerkerk 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Op 18 oktober 2024 is aan Bakels en Ouwerkerk Bouw ontheffing geluidshinder vaak nachtelijke werkzaamheden afvlinderen van de betonvloer verleend voor 5 op 6 november 2024 van 19.00 tot 07.00 uur met volgende reservedagen 6 op 7 november 2024 van 19.00 tot 07.00 uur of 7 op 8 november 2024 van 19.00 tot 07.00 uur. </text:p>
            <text:p text:style-name="common-al">
            <text:span text:style-name="nadrukvet">Datum bekendmaking besluit: </text:span>18 oktober 2024</text:p>
            <text:p text:style-name="common-al">
            <text:span text:style-name="nadrukvet">Meer informatie?</text:span>
          </text:p>
            <text:p text:style-name="common-al">Het besluit kunnen we op uw verzoek digitaal toezenden, hiervoor kan u contact opnemen met telefoonnummer 14070 of stuur een e-mail naar <text:a xlink:href="mailto:info-leefomgeving@lv.nl" xlink:type="simple">info-leefomgeving@lv.nl </text:a>vermeld hierbij het bovenstaand kenmerk.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Maakt u gebruik van internet en heeft u een DigiD? Dien uw bezwaarschrift dan digitaal in via <text:a xlink:href="https://www.lv.nl/bezwaar-en-beroep" xlink:type="simple">https://www.lv.nl/bezwaar-en-beroep</text:a>.</text:p>
            <text:p text:style-name="common-al">Heeft u geen internet of wil u liever per brief bezwaar maken dan kunt u het bezwaarschrift opsturen naar: Burgemeester en wethouders van Leidschendam-Voorburg, Postbus 1005, 2260 BA Leidschendam. </text:p>
            <text:p text:style-name="common-al">Vermeld in uw bezwaarschrift:</text:p>
            <text:p text:style-name="common-al">1. naam, adres, telefoonnummer (waar u overdag bereikbaar bent) en e-mailadres;</text:p>
            <text:p text:style-name="common-al">2. de datum en handtekening;</text:p>
            <text:p text:style-name="common-al">3. een duidelijke omschrijving van het besluit waartegen u bezwaar maakt. Stuur een kopie van het besluit mee en noem het kenmerk;</text:p>
            <text:p text:style-name="common-al">4. de argumenten voor bezwaar. </text:p>
            <text:p text:style-name="common-al">
            <text:span text:style-name="nadrukvet">Voorlopige voorziening</text:span>
          </text:p>
            <text:p text:style-name="last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445133</text:span><text:line-break/><text:date style:data-style-name="dag" text:fixed="true" text:date-value="2024-10-22"/><text:line-break/><text:date style:data-style-name="jaar" text:fixed="true" text:date-value="2024-10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5133</text:span><text:date style:data-style-name="nicedate" text:fixed="true" text:date-value="2024-10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5133</text:span><text:date style:data-style-name="nicedate" text:fixed="true" text:date-value="2024-10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30/xml/MC-DRP-BeschikkingAfhandeling-Web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DC.title">Verleende ontheffing geluidshinder vaak nachtelijke werkzaamheden afvlinderen van de betonvloer (kenmerk 1139163-1003462) nieuwbouwproject Triadome Dr. van Ledestraat Leidschendam Bakels en Ouwerkerk Bouw</meta:user-defined>
    <meta:user-defined meta:name="DCTERMS.W3CDTF/DCTERMS.available">2024-10-22</meta:user-defined>
    <meta:user-defined meta:name="DCTERMS.W3CDTF/OVERHEIDop.jaargang">2024</meta:user-defined>
    <meta:user-defined meta:name="OVERHEIDop.publicationIssue">445133</meta:user-defined>
    <meta:user-defined meta:name="OVERHEIDop.GmbID/DC.identifier">gmb-2024-445133</meta:user-defined>
    <meta:user-defined meta:name="OVERHEIDop.versieInformatie"/>
  </office:meta>
</office:document-meta>
</file>