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een asbesthoudende vloer aan Willibrordusstraat 47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common-al">Sloopmelding / Willibrordusstraat 47, 6102 AN te Echt / Echt-Susteren / ingekomen 17 oktober 2024 / het verwijderen van een asbesthoudende vloer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444929</text:span><text:line-break/><text:date style:data-style-name="dag" text:fixed="true" text:date-value="2024-10-24"/><text:line-break/><text:date style:data-style-name="jaar" text:fixed="true" text:date-value="2024-10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4929</text:span><text:date style:data-style-name="nicedate" text:fixed="true" text:date-value="2024-10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4929</text:span><text:date style:data-style-name="nicedate" text:fixed="true" text:date-value="2024-10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31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Melding voor het verwijderen van een asbesthoudende vloer aan Willibrordusstraat 47 te Echt</meta:user-defined>
    <meta:user-defined meta:name="DCTERMS.W3CDTF/DCTERMS.available">2024-10-24</meta:user-defined>
    <meta:user-defined meta:name="DCTERMS.W3CDTF/OVERHEIDop.jaargang">2024</meta:user-defined>
    <meta:user-defined meta:name="OVERHEIDop.publicationIssue">444929</meta:user-defined>
    <meta:user-defined meta:name="OVERHEIDop.GmbID/DC.identifier">gmb-2024-444929</meta:user-defined>
    <meta:user-defined meta:name="OVERHEIDop.versieInformatie"/>
  </office:meta>
</office:document-meta>
</file>