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t.h.v.  Diakenhuisweg 45, 0392-2024-0090877, het bouwen van een woongebouw met 100 sociale huurwoningen en een halfverdiepte parkeergarage met 32 parkeerplaatsen, verzonden 18-10-2024</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uitsluitend op afspraak in te zien van maandag tot en met vrijdag van 11.00-16.00 uur en op donderdag van 11.00-20.00 uur in de publiekshal van de Raakspoort, Zijlvest 39, 2011 VB te Haarlem (hoek Zijlvest/Raaks). Voor het maken van een afspraak of voor meer informatie belt u telefoonnummer 14023.</text:p>
            <text:p text:style-name="common-al">Het besluit en de bijbehorende stukken zijn uitsluitend op te vragen door te mailen naar bedrijven-omgeving@haarlem.nl</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44371</text:span><text:line-break/><text:date style:data-style-name="dag" text:fixed="true" text:date-value="2024-10-22"/><text:line-break/><text:date style:data-style-name="jaar" text:fixed="true" text:date-value="2024-10-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4371</text:span><text:date style:data-style-name="nicedate" text:fixed="true" text:date-value="2024-10-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4371</text:span><text:date style:data-style-name="nicedate" text:fixed="true" text:date-value="2024-10-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9/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392-2024-0090877</meta:user-defined>
    <meta:user-defined meta:name="DCTERMS.abstract">het bouwen van een woongebouw met 100 sociale huurwoningen en een halfverdiepte parkeergarage met 32 parkeerplaatsen</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t.h.v.  Diakenhuisweg 45, 0392-2024-0090877, het bouwen van een woongebouw met 100 sociale huurwoningen en een halfverdiepte parkeergarage met 32 parkeerplaatsen, verzonden 18-10-2024</meta:user-defined>
    <meta:user-defined meta:name="DCTERMS.W3CDTF/DCTERMS.available">2024-10-22</meta:user-defined>
    <meta:user-defined meta:name="DCTERMS.W3CDTF/OVERHEIDop.jaargang">2024</meta:user-defined>
    <meta:user-defined meta:name="OVERHEIDop.publicationIssue">444371</meta:user-defined>
    <meta:user-defined meta:name="OVERHEIDop.GmbID/DC.identifier">gmb-2024-444371</meta:user-defined>
    <meta:user-defined meta:name="OVERHEIDop.versieInformatie"/>
  </office:meta>
</office:document-meta>
</file>