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Oude Essenerweg 13 Kootwijkerbroek, mobiel breken van bouw- en sloopafv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M0181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44235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235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235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Oude Essenerweg 13 Kootwijkerbroek, mobiel breken van bouw- en sloopafval.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4235</meta:user-defined>
    <meta:user-defined meta:name="OVERHEIDop.GmbID/DC.identifier">gmb-2024-444235</meta:user-defined>
    <meta:user-defined meta:name="OVERHEIDop.versieInformatie"/>
  </office:meta>
</office:document-meta>
</file>