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osterdiepswal, Westerdiepswal, Voorstraat en Eyso de Wendtstraat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Oosterdiepswal, Westerdiepswal, Voorstraat en Eyso de Wendtstraat, het organiseren van Intocht Sinterklaas Kollum op 16 novemver 2024 van 13.00 tot 16.30 uur (besluit is verzonden op 18 oktober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3829</text:span><text:line-break/><text:date style:data-style-name="dag" text:fixed="true" text:date-value="2024-10-30"/><text:line-break/><text:date style:data-style-name="jaar" text:fixed="true" text:date-value="2024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829</text:span><text:date style:data-style-name="nicedate" text:fixed="true" text:date-value="2024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829</text:span><text:date style:data-style-name="nicedate" text:fixed="true" text:date-value="2024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732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Evenementenvergunning Oosterdiepswal, Westerdiepswal, Voorstraat en Eyso de Wendtstraat te Kollum</meta:user-defined>
    <meta:user-defined meta:name="DCTERMS.W3CDTF/DCTERMS.available">2024-10-30</meta:user-defined>
    <meta:user-defined meta:name="DCTERMS.W3CDTF/OVERHEIDop.jaargang">2024</meta:user-defined>
    <meta:user-defined meta:name="OVERHEIDop.publicationIssue">443829</meta:user-defined>
    <meta:user-defined meta:name="OVERHEIDop.GmbID/DC.identifier">gmb-2024-443829</meta:user-defined>
    <meta:user-defined meta:name="OVERHEIDop.versieInformatie"/>
  </office:meta>
</office:document-meta>
</file>