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chtegaallaan ong. te Goes - Aanvraag omgevingsvergunning voor het bouwen van 82 appartemen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7 oktober 2024 een aanvraag hebben ontvangen voor een omgevingsvergunning op de locatie Nachtegaallaan ong. te Goes. De aanvraag is geregistreerd onder zaaknummer Z2024-00002760. De aanvraag betreft:</text:p>
            <text:p text:style-name="common-al">het bouwen van 82 appartementen</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43299</text:span><text:line-break/><text:date style:data-style-name="dag" text:fixed="true" text:date-value="2024-10-21"/><text:line-break/><text:date style:data-style-name="jaar" text:fixed="true" text:date-value="2024-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299</text:span><text:date style:data-style-name="nicedate" text:fixed="true" text:date-value="2024-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299</text:span><text:date style:data-style-name="nicedate" text:fixed="true" text:date-value="2024-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760</meta:user-defined>
    <meta:user-defined meta:name="DCTERMS.abstract">Nachtegaallaan ong. te Goes - Aanvraag omgevingsvergunning voor het bouwen van 82 appartementen</meta:user-defined>
    <dc:language>nl</dc:language>
    <meta:user-defined meta:name="OVERHEIDop.locatietype/OVERHEIDop.gebiedsmarkering">Vlak</meta:user-defined>
    <meta:user-defined meta:name="DC.title">Nachtegaallaan ong. te Goes - Aanvraag omgevingsvergunning voor het bouwen van 82 appartementen</meta:user-defined>
    <meta:user-defined meta:name="DCTERMS.W3CDTF/DCTERMS.available">2024-10-21</meta:user-defined>
    <meta:user-defined meta:name="DCTERMS.W3CDTF/OVERHEIDop.jaargang">2024</meta:user-defined>
    <meta:user-defined meta:name="OVERHEIDop.publicationIssue">443299</meta:user-defined>
    <meta:user-defined meta:name="OVERHEIDop.GmbID/DC.identifier">gmb-2024-443299</meta:user-defined>
    <meta:user-defined meta:name="OVERHEIDop.versieInformatie"/>
  </office:meta>
</office:document-meta>
</file>