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wijzigen verleende omgevingsvergunning 0193ESUITE524912022 het bouw woning type B, Veldwijklaan 14 8026RN Zwolle [Zaaknummer 0193ESUITE203470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1-10-2024</text:p>
            <text:p text:style-name="common-al">
            <text:span text:style-name="nadrukvet">Locatie:</text:span> Veldwijklaan 14 8026RN Zwolle</text:p>
            <text:p text:style-name="common-al">
            <text:span text:style-name="nadrukvet">Zaakomschrijving:</text:span> het wijzigen van verleende omgevingsvergunning 0193ESUITE524912022 voor het bouwen van woning type B</text:p>
            <text:p text:style-name="common-al">
            <text:span text:style-name="nadrukvet">Zaaknummer:</text:span> 0193ESUITE203470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203470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20347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42896</text:span><text:line-break/><text:date style:data-style-name="dag" text:fixed="true" text:date-value="2024-10-21"/><text:line-break/><text:date style:data-style-name="jaar" text:fixed="true" text:date-value="2024-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2896</text:span><text:date style:data-style-name="nicedate" text:fixed="true" text:date-value="2024-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2896</text:span><text:date style:data-style-name="nicedate" text:fixed="true" text:date-value="2024-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034702024</meta:user-defined>
    <meta:user-defined meta:name="DCTERMS.abstract">het wijzigen van verleende omgevingsvergunning 0193ESUITE524912022 voor het bouwen van woning type 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wijzigen verleende omgevingsvergunning 0193ESUITE524912022 het bouw woning type B, Veldwijklaan 14 8026RN Zwolle [Zaaknummer 0193ESUITE2034702024]</meta:user-defined>
    <meta:user-defined meta:name="DCTERMS.W3CDTF/DCTERMS.available">2024-10-21</meta:user-defined>
    <meta:user-defined meta:name="DCTERMS.W3CDTF/OVERHEIDop.jaargang">2024</meta:user-defined>
    <meta:user-defined meta:name="OVERHEIDop.publicationIssue">442896</meta:user-defined>
    <meta:user-defined meta:name="OVERHEIDop.GmbID/DC.identifier">gmb-2024-442896</meta:user-defined>
    <meta:user-defined meta:name="OVERHEIDop.versieInformatie"/>
  </office:meta>
</office:document-meta>
</file>