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ouwen twee voetgangersbruggen, aanbr. damwand, kappen 3 bomen aanl. wandelpad, Koningsweg, nabij 135 te Utrecht, GU-Z2024-00060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, nabij 135 te Utrecht</text:p>
            <text:p text:style-name="common-al">GU-Z2024-0006093</text:p>
            <text:p text:style-name="common-al">Toelichting: bouwen twee voetgangersbruggen, aanbr. damwand, kappen 3 bomen aanl. wandelpa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nov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2567</text:span><text:line-break/><text:date style:data-style-name="dag" text:fixed="true" text:date-value="2024-10-21"/><text:line-break/><text:date style:data-style-name="jaar" text:fixed="true" text:date-value="2024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567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567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GU-Z2024-0006093</meta:user-defined>
    <meta:user-defined meta:name="DCTERMS.abstract">Toelichting: bouwen twee voetgangersbruggen, aanbr. damwand, kappen 3 bomen aanl. wandelpad</meta:user-defined>
    <dc:language>nl</dc:language>
    <meta:user-defined meta:name="OVERHEIDop.locatietype/OVERHEIDop.gebiedsmarkering">Punt</meta:user-defined>
    <meta:user-defined meta:name="DC.title">Verleende Omgevingsvergunning, bouwen twee voetgangersbruggen, aanbr. damwand, kappen 3 bomen aanl. wandelpad, Koningsweg, nabij 135 te Utrecht, GU-Z2024-0006093</meta:user-defined>
    <meta:user-defined meta:name="OVERHEIDop.datumEindeReactietermijn">2024-11-28</meta:user-defined>
    <meta:user-defined meta:name="OVERHEIDop.terinzageleggingBG">https://jeleefomgeving.nl/inzien/002220647/571cfc1c-8c70-11ef-a341-00505601200c</meta:user-defined>
    <meta:user-defined meta:name="DCTERMS.W3CDTF/DCTERMS.available">2024-10-21</meta:user-defined>
    <meta:user-defined meta:name="DCTERMS.W3CDTF/OVERHEIDop.jaargang">2024</meta:user-defined>
    <meta:user-defined meta:name="OVERHEIDop.publicationIssue">442567</meta:user-defined>
    <meta:user-defined meta:name="OVERHEIDop.GmbID/DC.identifier">gmb-2024-442567</meta:user-defined>
    <meta:user-defined meta:name="OVERHEIDop.versieInformatie"/>
  </office:meta>
</office:document-meta>
</file>