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- en achterkant van de woning, Esdoornstraat 13 1 te Utrecht,  HZ_WABO-23-351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sdoornstraat 13 1 te Utrecht</text:p>
            <text:p text:style-name="common-al">HZ_WABO-23-35185</text:p>
            <text:p text:style-name="common-al">Toelichting: het bouwen van een dakkapel aan de voor- en achterkant van de woning</text:p>
            <text:p text:style-name="common-al">Datum besluit: 24 januari 2024</text:p>
            <text:p text:style-name="common-al">Startdatum bezwaartermijn: 25 januar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256</text:span><text:line-break/><text:date style:data-style-name="dag" text:fixed="true" text:date-value="2024-01-29"/><text:line-break/><text:date style:data-style-name="jaar" text:fixed="true" text:date-value="2024-0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56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56</text:span><text:date style:data-style-name="nicedate" text:fixed="true" text:date-value="2024-0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- en achterkant van de woning, Esdoornstraat 13 1 te Utrecht,  HZ_WABO-23-35185</meta:user-defined>
    <meta:user-defined meta:name="DCTERMS.W3CDTF/DCTERMS.available">2024-01-29</meta:user-defined>
    <meta:user-defined meta:name="DCTERMS.W3CDTF/OVERHEIDop.jaargang">2024</meta:user-defined>
    <meta:user-defined meta:name="OVERHEIDop.externeBijlage">ALG - Publiceerbaar-A|exb-2024-4062</meta:user-defined>
    <meta:user-defined meta:name="OVERHEIDop.externeBijlage">Besluit omgevingsvergunning publiceerbaar|exb-2024-4063</meta:user-defined>
    <meta:user-defined meta:name="OVERHEIDop.publicationIssue">44256</meta:user-defined>
    <meta:user-defined meta:name="OVERHEIDop.GmbID/DC.identifier">gmb-2024-44256</meta:user-defined>
    <meta:user-defined meta:name="OVERHEIDop.versieInformatie"/>
  </office:meta>
</office:document-meta>
</file>