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6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oktober 2024 is een melding ontvangen waarvoor geen vergunningsplicht geldt voor de locatie 2 parkeervakken De Werf 2, 5109VA 's Gravenmoer. De melding is geregistreerd onder zaaknummer Z2024-00001419. De melding betreft:</text:p>
            <text:p text:style-name="common-al">- plaatsen van een container/dixi en schaftkeet 7 t/m 20 nov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42464</text:span><text:line-break/><text:date style:data-style-name="dag" text:fixed="true" text:date-value="2024-10-21"/><text:line-break/><text:date style:data-style-name="jaar" text:fixed="true" text:date-value="2024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464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464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7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419</meta:user-defined>
    <meta:user-defined meta:name="DCTERMS.abstract">2 parkeervakken De Werf 2, 5109VA 's Gravenmoer</meta:user-defined>
    <dc:language>nl</dc:language>
    <meta:user-defined meta:name="OVERHEIDop.locatietype/OVERHEIDop.gebiedsmarkering">Punt</meta:user-defined>
    <meta:user-defined meta:name="DC.title">Ontvangst melding, : 16 oktober 2024</meta:user-defined>
    <meta:user-defined meta:name="DCTERMS.W3CDTF/DCTERMS.available">2024-10-21</meta:user-defined>
    <meta:user-defined meta:name="DCTERMS.W3CDTF/OVERHEIDop.jaargang">2024</meta:user-defined>
    <meta:user-defined meta:name="OVERHEIDop.publicationIssue">442464</meta:user-defined>
    <meta:user-defined meta:name="OVERHEIDop.GmbID/DC.identifier">gmb-2024-442464</meta:user-defined>
    <meta:user-defined meta:name="OVERHEIDop.versieInformatie"/>
  </office:meta>
</office:document-meta>
</file>