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vergunningsvrij, het bouwen van een aanbouw aan de woning, Galjoenstraat 51, 3534PC Utrecht, GU-Z2024-0023398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aljoenstraat 51, 3534PC Utrecht</text:p>
            <text:p text:style-name="common-al">GU-Z2024-0023398</text:p>
            <text:p text:style-name="common-al">Toelichting: het bouwen van een aanbouw aan de woning</text:p>
            <text:p text:style-name="common-al">Datum besluit: 16 september 2024</text:p>
            <text:p text:style-name="common-al">Startdatum bezwaartermijn: 27 november 2024</text:p>
            <text:p text:style-name="common-al">Besluit: Vergunningsvrij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441479</text:span><text:line-break/><text:date style:data-style-name="dag" text:fixed="true" text:date-value="2024-10-18"/><text:line-break/><text:date style:data-style-name="jaar" text:fixed="true" text:date-value="2024-10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41479</text:span><text:date style:data-style-name="nicedate" text:fixed="true" text:date-value="2024-10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41479</text:span><text:date style:data-style-name="nicedate" text:fixed="true" text:date-value="2024-10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79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GU-Z2024-0023398</meta:user-defined>
    <meta:user-defined meta:name="DCTERMS.abstract">Toelichting: het bouwen van een aanbouw aan de woning</meta:user-defined>
    <dc:language>nl</dc:language>
    <meta:user-defined meta:name="OVERHEIDop.locatietype/OVERHEIDop.gebiedsmarkering">Vlak</meta:user-defined>
    <meta:user-defined meta:name="DC.title">Aanvraag omgevingsvergunning vergunningsvrij, het bouwen van een aanbouw aan de woning, Galjoenstraat 51, 3534PC Utrecht, GU-Z2024-0023398</meta:user-defined>
    <meta:user-defined meta:name="DCTERMS.W3CDTF/DCTERMS.available">2024-10-18</meta:user-defined>
    <meta:user-defined meta:name="DCTERMS.W3CDTF/OVERHEIDop.jaargang">2024</meta:user-defined>
    <meta:user-defined meta:name="OVERHEIDop.publicationIssue">441479</meta:user-defined>
    <meta:user-defined meta:name="OVERHEIDop.GmbID/DC.identifier">gmb-2024-441479</meta:user-defined>
    <meta:user-defined meta:name="OVERHEIDop.versieInformatie"/>
  </office:meta>
</office:document-meta>
</file>