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meerdere uitbreidingen/wijzigingen en het bouwen van een uitbouw op de eerste verdieping aan de achterzijde van een woning, Kraanstraat 28 te Utrecht,  HZ_WABO-23-350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aanstraat 28 te Utrecht</text:p>
            <text:p text:style-name="common-al">HZ_WABO-23-35001</text:p>
            <text:p text:style-name="common-al">Toelichting: het legaliseren van meerdere uitbreidingen/wijzigingen en het bouwen van een uitbouw op de eerste verdieping aan de achterzijde van een woning</text:p>
            <text:p text:style-name="common-al">Datum besluit: 24 januari 2024</text:p>
            <text:p text:style-name="common-al">Startdatum bezwaartermijn: 25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145</text:span><text:line-break/><text:date style:data-style-name="dag" text:fixed="true" text:date-value="2024-01-29"/><text:line-break/><text:date style:data-style-name="jaar" text:fixed="true" text:date-value="2024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45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45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legaliseren van meerdere uitbreidingen/wijzigingen en het bouwen van een uitbouw op de eerste verdieping aan de achterzijde van een woning, Kraanstraat 28 te Utrecht,  HZ_WABO-23-35001</meta:user-defined>
    <meta:user-defined meta:name="DCTERMS.W3CDTF/DCTERMS.available">2024-01-29</meta:user-defined>
    <meta:user-defined meta:name="DCTERMS.W3CDTF/OVERHEIDop.jaargang">2024</meta:user-defined>
    <meta:user-defined meta:name="OVERHEIDop.externeBijlage">Publiceerbaar-A|exb-2024-4035</meta:user-defined>
    <meta:user-defined meta:name="OVERHEIDop.externeBijlage">Besluit omgevingsvergunning publiceerbaar|exb-2024-4036</meta:user-defined>
    <meta:user-defined meta:name="OVERHEIDop.publicationIssue">44145</meta:user-defined>
    <meta:user-defined meta:name="OVERHEIDop.GmbID/DC.identifier">gmb-2024-44145</meta:user-defined>
    <meta:user-defined meta:name="OVERHEIDop.versieInformatie"/>
  </office:meta>
</office:document-meta>
</file>