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- INGEKOMEN AANVRAAG BOUWEN EN PLANOLOGISCH STRIJDIG GEBRUIK –GROENEWOUDDREEF 12 LANDGOED WOLFSBOSCH VUG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Burgemeester en wethouders van Vught maken bekend, dat zij in de afgelopen periode onderstaande aanvraag voor een omgevingsvergunning hebben ontvangen: </text:p>
            <text:p text:style-name="last-al">-Groenewouddreef 12 Landgoed Wolfsbosch Vught, bouwen van een brug, Z24-283267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441314</text:span><text:line-break/><text:date style:data-style-name="dag" text:fixed="true" text:date-value="2024-10-23"/><text:line-break/><text:date style:data-style-name="jaar" text:fixed="true" text:date-value="2024-10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41314</text:span><text:date style:data-style-name="nicedate" text:fixed="true" text:date-value="2024-10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41314</text:span><text:date style:data-style-name="nicedate" text:fixed="true" text:date-value="2024-10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33/xml/MC-DRP-OmgevingsvergunningAanvraa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- INGEKOMEN AANVRAAG BOUWEN EN PLANOLOGISCH STRIJDIG GEBRUIK –GROENEWOUDDREEF 12 LANDGOED WOLFSBOSCH VUGHT</meta:user-defined>
    <meta:user-defined meta:name="DCTERMS.W3CDTF/DCTERMS.available">2024-10-23</meta:user-defined>
    <meta:user-defined meta:name="DCTERMS.W3CDTF/OVERHEIDop.jaargang">2024</meta:user-defined>
    <meta:user-defined meta:name="OVERHEIDop.publicationIssue">441314</meta:user-defined>
    <meta:user-defined meta:name="OVERHEIDop.GmbID/DC.identifier">gmb-2024-441314</meta:user-defined>
    <meta:user-defined meta:name="OVERHEIDop.versieInformatie"/>
  </office:meta>
</office:document-meta>
</file>