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bouwen van een bedrijfsverzamelgebouw, Koperstraat 19, 2718 RG te Zoetermeer op 11 oktober 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oktober 2024 is een aanvraag Omgevingsvergunning ontvangen voor het bouwen van een bedrijfsverzamelgebouw op locatie Koperstraat 19, 2718 RG te Zoetermeer. De aanvraag is geregistreerd onder zaaknummer 2024-154604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41245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245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245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154604</meta:user-defined>
    <meta:user-defined meta:name="DCTERMS.abstract">het bouwen van een bedrijfsverzamel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bouwen van een bedrijfsverzamelgebouw, Koperstraat 19, 2718 RG te Zoetermeer op 11 oktober 2024.</meta:user-defined>
    <meta:user-defined meta:name="DCTERMS.W3CDTF/DCTERMS.available">2024-10-18</meta:user-defined>
    <meta:user-defined meta:name="DCTERMS.W3CDTF/OVERHEIDop.jaargang">2024</meta:user-defined>
    <meta:user-defined meta:name="OVERHEIDop.publicationIssue">441245</meta:user-defined>
    <meta:user-defined meta:name="OVERHEIDop.GmbID/DC.identifier">gmb-2024-441245</meta:user-defined>
    <meta:user-defined meta:name="OVERHEIDop.versieInformatie"/>
  </office:meta>
</office:document-meta>
</file>