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Deutzhof 1, 1566 CN Assendelft - tb - het vergroten van een dakopbouw, gevelwijziging en bouwen van een luif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5606 - tb - het vergroten van een dakopbouw, gevelwijziging en bouwen van een luifel  -  - op de locatie Deutzhof 1, 1566 CN Assendelft</text:p>
            <text:p text:style-name="common-al">Aanvraag ontvangen: 14-10-2024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41116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116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116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5606</meta:user-defined>
    <dc:language>nl</dc:language>
    <meta:user-defined meta:name="OVERHEIDop.locatietype/OVERHEIDop.gebiedsmarkering">Punt</meta:user-defined>
    <meta:user-defined meta:name="DC.title">Aanvraag omgevingsvergunning - Deutzhof 1, 1566 CN Assendelft - tb - het vergroten van een dakopbouw, gevelwijziging en bouwen van een luifel</meta:user-defined>
    <meta:user-defined meta:name="DCTERMS.W3CDTF/DCTERMS.available">2024-10-18</meta:user-defined>
    <meta:user-defined meta:name="DCTERMS.W3CDTF/OVERHEIDop.jaargang">2024</meta:user-defined>
    <meta:user-defined meta:name="OVERHEIDop.publicationIssue">441116</meta:user-defined>
    <meta:user-defined meta:name="OVERHEIDop.GmbID/DC.identifier">gmb-2024-441116</meta:user-defined>
    <meta:user-defined meta:name="OVERHEIDop.versieInformatie"/>
  </office:meta>
</office:document-meta>
</file>