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aanbouw op de begane grond en 2e verdieping, Leo Fallplantsoen 30 te Utrecht,  HZ_WABO-23-3106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eo Fallplantsoen 30 te Utrecht</text:p>
            <text:p text:style-name="common-al">HZ_WABO-23-31065</text:p>
            <text:p text:style-name="common-al">Toelichting: het bouwen van een aanbouw op de begane grond en 2e verdieping</text:p>
            <text:p text:style-name="common-al">Datum besluit: 23 januari 2024</text:p>
            <text:p text:style-name="common-al">Startdatum bezwaartermijn: 25 januar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4027</text:span><text:line-break/><text:date style:data-style-name="dag" text:fixed="true" text:date-value="2024-01-29"/><text:line-break/><text:date style:data-style-name="jaar" text:fixed="true" text:date-value="2024-01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027</text:span><text:date style:data-style-name="nicedate" text:fixed="true" text:date-value="2024-01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027</text:span><text:date style:data-style-name="nicedate" text:fixed="true" text:date-value="2024-01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aanbouw op de begane grond en 2e verdieping, Leo Fallplantsoen 30 te Utrecht,  HZ_WABO-23-31065</meta:user-defined>
    <meta:user-defined meta:name="DCTERMS.W3CDTF/DCTERMS.available">2024-01-29</meta:user-defined>
    <meta:user-defined meta:name="DCTERMS.W3CDTF/OVERHEIDop.jaargang">2024</meta:user-defined>
    <meta:user-defined meta:name="OVERHEIDop.externeBijlage">Publiceerbaar-A|exb-2024-4027</meta:user-defined>
    <meta:user-defined meta:name="OVERHEIDop.externeBijlage">Besluit omgevingsvergunning publiceerbaar|exb-2024-4028</meta:user-defined>
    <meta:user-defined meta:name="OVERHEIDop.publicationIssue">44027</meta:user-defined>
    <meta:user-defined meta:name="OVERHEIDop.GmbID/DC.identifier">gmb-2024-44027</meta:user-defined>
    <meta:user-defined meta:name="OVERHEIDop.versieInformatie"/>
  </office:meta>
</office:document-meta>
</file>