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het achterdakvlak, Den Brielstraat 13 te Utrecht,  HZ_WABO-23-397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n Brielstraat 13 te Utrecht</text:p>
            <text:p text:style-name="common-al">HZ_WABO-23-39735</text:p>
            <text:p text:style-name="common-al">Toelichting: het bouwen van een dakopbouw op het achterdakvl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3820</text:span><text:line-break/><text:date style:data-style-name="dag" text:fixed="true" text:date-value="2024-01-26"/><text:line-break/><text:date style:data-style-name="jaar" text:fixed="true" text:date-value="2024-0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820</text:span><text:date style:data-style-name="nicedate" text:fixed="true" text:date-value="2024-0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820</text:span><text:date style:data-style-name="nicedate" text:fixed="true" text:date-value="2024-0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het achterdakvlak, Den Brielstraat 13 te Utrecht,  HZ_WABO-23-39735</meta:user-defined>
    <meta:user-defined meta:name="DCTERMS.W3CDTF/DCTERMS.available">2024-01-26</meta:user-defined>
    <meta:user-defined meta:name="DCTERMS.W3CDTF/OVERHEIDop.jaargang">2024</meta:user-defined>
    <meta:user-defined meta:name="OVERHEIDop.publicationIssue">43820</meta:user-defined>
    <meta:user-defined meta:name="OVERHEIDop.GmbID/DC.identifier">gmb-2024-43820</meta:user-defined>
    <meta:user-defined meta:name="OVERHEIDop.versieInformatie"/>
  </office:meta>
</office:document-meta>
</file>