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rfafscheiding op het voorerf en bouwen van een carport op het perceel Schuilenburgerweg 5, 3816 T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rfafscheiding op het voorerf en bouwen van een carport op het perceel Schuilenburgerweg 5, 3816 TA Amersfoort</text:span>
          </text:p>
            <text:p text:style-name="common-al">De Gemeente Amersfoort heeft op 14-10-2024  een omgevingsvergunning verleend voor het plaatsen van erfafscheiding op het voorerf en bouwen van een carport op het perceel Schuilenburgerweg 5, 3816 TA Amersfoort, met kenmerk CLZ-00014413.</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4-10-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37274</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7274</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7274</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4413</meta:user-defined>
    <meta:user-defined meta:name="DCTERMS.abstract">het plaatsen van erfafscheiding op het voorerf en bouwen van een carport</meta:user-defined>
    <dc:language>nl</dc:language>
    <meta:user-defined meta:name="OVERHEIDop.locatietype/OVERHEIDop.gebiedsmarkering">Punt</meta:user-defined>
    <meta:user-defined meta:name="DC.title">Verleende omgevingsvergunning voor het plaatsen van erfafscheiding op het voorerf en bouwen van een carport op het perceel Schuilenburgerweg 5, 3816 TA Amersfoort</meta:user-defined>
    <meta:user-defined meta:name="DCTERMS.W3CDTF/DCTERMS.available">2024-10-16</meta:user-defined>
    <meta:user-defined meta:name="DCTERMS.W3CDTF/OVERHEIDop.jaargang">2024</meta:user-defined>
    <meta:user-defined meta:name="OVERHEIDop.publicationIssue">437274</meta:user-defined>
    <meta:user-defined meta:name="OVERHEIDop.GmbID/DC.identifier">gmb-2024-437274</meta:user-defined>
    <meta:user-defined meta:name="OVERHEIDop.versieInformatie"/>
  </office:meta>
</office:document-meta>
</file>