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aanvraag omgevingsvergunning voor het bouwen van een woning, het kappen van 7 bomen en het aanleggen uitrit aan de Wikselaarseweg naast nr. 7 in Voort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Barneveld heeft een aanvraag voor een omgevingsvergunning ontvangen. Het zaaknummer is 2023W3032. </text:p>
            <text:p text:style-name="common-al"/>
            <text:p text:style-name="tussenkopcur">Waarom publiceert de gemeente Barneveld dit bericht?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 </text:p>
            <text:p text:style-name="common-al"/>
            <text:p text:style-name="tussenkopcur">Wanneer neemt de gemeente Barneveld een besluit over de aanvraag van de vergunning? </text:p>
            <text:p text:style-name="common-al">De gemeente Barneveld heeft de aanvraag voor een vergunning ontvangen op (datum aanvraag). De gemeente Barneveld neemt daarover binnen 8 weken een besluit. Als de vergunning wordt verleend, publiceert de gemeente Barneveld een nieuw bericht. Vanaf dat moment kunt u de documenten met informatie over de vergunning bekijken en een bezwaar indienen. U kunt nu nog geen bezwaar indienen. </text:p>
            <text:p text:style-name="common-al"/>
            <text:p text:style-name="tussenkopcur">Heeft u vragen over de aanvraag van de vergunning?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43648</text:span><text:line-break/><text:date style:data-style-name="dag" text:fixed="true" text:date-value="2024-01-26"/><text:line-break/><text:date style:data-style-name="jaar" text:fixed="true" text:date-value="2024-01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648</text:span><text:date style:data-style-name="nicedate" text:fixed="true" text:date-value="2024-01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648</text:span><text:date style:data-style-name="nicedate" text:fixed="true" text:date-value="2024-01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Rectificatie: aanvraag omgevingsvergunning voor het bouwen van een woning, het kappen van 7 bomen en het aanleggen uitrit aan de Wikselaarseweg naast nr. 7 in Voorthuizen</meta:user-defined>
    <meta:user-defined meta:name="DCTERMS.W3CDTF/DCTERMS.available">2024-01-26</meta:user-defined>
    <meta:user-defined meta:name="DCTERMS.W3CDTF/OVERHEIDop.jaargang">2024</meta:user-defined>
    <meta:user-defined meta:name="OVERHEIDop.publicationIssue">43648</meta:user-defined>
    <meta:user-defined meta:name="OVERHEIDop.GmbID/DC.identifier">gmb-2024-43648</meta:user-defined>
    <meta:user-defined meta:name="OVERHEIDop.versieInformatie"/>
  </office:meta>
</office:document-meta>
</file>