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moderniseren van het bedrijfsgebouw aan Handelsweg 3a te Suster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Handelsweg 3a, 6114 BR te Susteren / Echt-Susteren / verzonden 4 oktober 2024 / het moderniseren van het bedrijfsgebouw.</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7 oktober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36256</text:span><text:line-break/><text:date style:data-style-name="dag" text:fixed="true" text:date-value="2024-10-17"/><text:line-break/><text:date style:data-style-name="jaar" text:fixed="true" text:date-value="2024-10-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256</text:span><text:date style:data-style-name="nicedate" text:fixed="true" text:date-value="2024-10-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256</text:span><text:date style:data-style-name="nicedate" text:fixed="true" text:date-value="2024-10-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moderniseren van het bedrijfsgebouw aan Handelsweg 3a te Susteren</meta:user-defined>
    <meta:user-defined meta:name="DCTERMS.W3CDTF/DCTERMS.available">2024-10-17</meta:user-defined>
    <meta:user-defined meta:name="DCTERMS.W3CDTF/OVERHEIDop.jaargang">2024</meta:user-defined>
    <meta:user-defined meta:name="OVERHEIDop.publicationIssue">436256</meta:user-defined>
    <meta:user-defined meta:name="OVERHEIDop.GmbID/DC.identifier">gmb-2024-436256</meta:user-defined>
    <meta:user-defined meta:name="OVERHEIDop.versieInformatie"/>
  </office:meta>
</office:document-meta>
</file>