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4e70dee0-adc1-4bc0-b757-d8e72c95d420.jpg" manifest:media-type="image/x-eps"/>
  <manifest:file-entry manifest:full-path="Pictures/Fotoid850efba-56d8-4c3d-b16c-72d3b4c18cab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Fortunadreef ter hoogte van huisnummer 153 </text:p>
            <text:p text:style-name="common-al">Datum: 14 oktober 2024 </text:p>
            <text:p text:style-name="common-al">Kenmerk: 1378581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Fortunadreef ter hoogte van huisnummer 153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91.22264150943397mm"><draw:image xlink:href="Pictures/Plattegrondi4e70dee0-adc1-4bc0-b757-d8e72c95d420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0.66037735849056mm"><draw:image xlink:href="Pictures/Fotoid850efba-56d8-4c3d-b16c-72d3b4c18cab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6229</text:span><text:line-break/><text:date style:data-style-name="dag" text:fixed="true" text:date-value="2024-10-16"/><text:line-break/><text:date style:data-style-name="jaar" text:fixed="true" text:date-value="2024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6229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6229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5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Fortunadreef 15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4-10-16</meta:user-defined>
    <meta:user-defined meta:name="DCTERMS.W3CDTF/OVERHEIDop.jaargang">2024</meta:user-defined>
    <meta:user-defined meta:name="OVERHEIDop.publicationIssue">436229</meta:user-defined>
    <meta:user-defined meta:name="OVERHEIDop.GmbID/DC.identifier">gmb-2024-436229</meta:user-defined>
    <meta:user-defined meta:name="OVERHEIDop.versieInformatie"/>
  </office:meta>
</office:document-meta>
</file>