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aan Bosstraat 14 te Su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Sloopmelding / Bosstraat 14, 6114 AW te Susteren / Echt-Susteren / ingekomen 7 oktober 2024 / het verwijderen van asbesthoudende material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36199</text:span><text:line-break/><text:date style:data-style-name="dag" text:fixed="true" text:date-value="2024-10-17"/><text:line-break/><text:date style:data-style-name="jaar" text:fixed="true" text:date-value="2024-10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6199</text:span><text:date style:data-style-name="nicedate" text:fixed="true" text:date-value="2024-10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6199</text:span><text:date style:data-style-name="nicedate" text:fixed="true" text:date-value="2024-10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0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Melding voor het verwijderen van asbesthoudende materialen aan Bosstraat 14 te Susteren</meta:user-defined>
    <meta:user-defined meta:name="DCTERMS.W3CDTF/DCTERMS.available">2024-10-17</meta:user-defined>
    <meta:user-defined meta:name="DCTERMS.W3CDTF/OVERHEIDop.jaargang">2024</meta:user-defined>
    <meta:user-defined meta:name="OVERHEIDop.publicationIssue">436199</meta:user-defined>
    <meta:user-defined meta:name="OVERHEIDop.GmbID/DC.identifier">gmb-2024-436199</meta:user-defined>
    <meta:user-defined meta:name="OVERHEIDop.versieInformatie"/>
  </office:meta>
</office:document-meta>
</file>