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veldschuur aan de Leons 5, 8833 KA Leons (OV-2024-024317)</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bouwen van een veldschuur aan de Leons 5, 8833 KA Leons. Bij ons geregistreerd onder kenmerk: OV-2024-024317.</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2-10-2024. De gemeente Leeuwarden neemt daarover waarschijnlijk voor 09-12-2024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35875</text:span><text:line-break/><text:date style:data-style-name="dag" text:fixed="true" text:date-value="2024-10-16"/><text:line-break/><text:date style:data-style-name="jaar" text:fixed="true" text:date-value="2024-10-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5875</text:span><text:date style:data-style-name="nicedate" text:fixed="true" text:date-value="2024-10-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5875</text:span><text:date style:data-style-name="nicedate" text:fixed="true" text:date-value="2024-10-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24317</meta:user-defined>
    <dc:language>nl</dc:language>
    <meta:user-defined meta:name="OVERHEIDop.locatietype/OVERHEIDop.gebiedsmarkering">Punt</meta:user-defined>
    <meta:user-defined meta:name="DC.title">Aanvraag omgevingsvergunning voor het bouwen van een veldschuur aan de Leons 5, 8833 KA Leons (OV-2024-024317)</meta:user-defined>
    <meta:user-defined meta:name="DCTERMS.W3CDTF/DCTERMS.available">2024-10-16</meta:user-defined>
    <meta:user-defined meta:name="DCTERMS.W3CDTF/OVERHEIDop.jaargang">2024</meta:user-defined>
    <meta:user-defined meta:name="OVERHEIDop.publicationIssue">435875</meta:user-defined>
    <meta:user-defined meta:name="OVERHEIDop.GmbID/DC.identifier">gmb-2024-435875</meta:user-defined>
    <meta:user-defined meta:name="OVERHEIDop.versieInformatie"/>
  </office:meta>
</office:document-meta>
</file>