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Veldhoek 19 Lunteren, het bouwen van twee bijgebouw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9 oktober 2024</text:p>
            <text:p text:style-name="common-al">Zaaknummer 2024W0133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34645</text:span><text:line-break/><text:date style:data-style-name="dag" text:fixed="true" text:date-value="2024-10-15"/><text:line-break/><text:date style:data-style-name="jaar" text:fixed="true" text:date-value="2024-10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4645</text:span><text:date style:data-style-name="nicedate" text:fixed="true" text:date-value="2024-10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4645</text:span><text:date style:data-style-name="nicedate" text:fixed="true" text:date-value="2024-10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Veldhoek 19 Lunteren, het bouwen van twee bijgebouwen.</meta:user-defined>
    <meta:user-defined meta:name="DCTERMS.W3CDTF/DCTERMS.available">2024-10-15</meta:user-defined>
    <meta:user-defined meta:name="DCTERMS.W3CDTF/OVERHEIDop.jaargang">2024</meta:user-defined>
    <meta:user-defined meta:name="OVERHEIDop.publicationIssue">434645</meta:user-defined>
    <meta:user-defined meta:name="OVERHEIDop.GmbID/DC.identifier">gmb-2024-434645</meta:user-defined>
    <meta:user-defined meta:name="OVERHEIDop.versieInformatie"/>
  </office:meta>
</office:document-meta>
</file>