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elbrechtskade 122A-02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het de volgende omgevingsvergunning heeft verleend (art. 5.1. Omgevingswet). </text:p>
            <text:p text:style-name="common-al">Aelbrechtskade 122A-02, 3023JE, onttrekken van de halve zolder van de woning op de 1ste verdieping 122 A01 en van de halve zolder van de woning op de 2e verdieping 122 A02 ten behoeve van het realiseren van een zelfstandige woonruimte door het wijzigen van de brandcompartimentering. En tevens het onttrekken van de halve zolder van de woning op de 1ste verdieping 122 C01 en van de halve zolder van de woning op de 2e verdieping 122 C02 ten behoeve van het realiseren van een zelfstandige woonruimte door het wijzigen van de brandcompartimentering. De gebruiksoppervlakte van de woning Aelbrechtskade 122 A01 &amp; C01 wordt hierdoor verkleind naar 75m2. De GO van de woning Aelbrechtskade 122 A02 &amp; C02 wordt verkleind naar 106m2. De gebruiksoppervlakte van beide te realiseren zelfstandige woonruimten wordt ca. 62 m2 (datum 10-10-2024, op dezelfde dag verzonden, dossiernummer OMV.24.08.00261).</text:p>
            <text:p text:style-name="common-al">Bezwaar bij verleende reguliere omgevingsvergunningen </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 </text:p>
            <text:p text:style-name="common-al">U kunt uw bezwaarschrift ook via internet indienen via het webformulier. Dit is te vinden onder het kopje ‘Formulier’ op de website.www.rotterdam.nl/bezwaar-overig-indienen. U heeft daarvoor wel een DigiD-code, of als bedrijf een E-herkenning, nodig. Deze kunt u aanvragen via www.DigiD-code, respectievelijk www.eherkenning.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34525</text:span><text:line-break/><text:date style:data-style-name="dag" text:fixed="true" text:date-value="2024-10-15"/><text:line-break/><text:date style:data-style-name="jaar" text:fixed="true" text:date-value="2024-10-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4525</text:span><text:date style:data-style-name="nicedate" text:fixed="true" text:date-value="2024-10-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4525</text:span><text:date style:data-style-name="nicedate" text:fixed="true" text:date-value="2024-10-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1/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Aelbrechtskade 122A-02</meta:user-defined>
    <meta:user-defined meta:name="DCTERMS.W3CDTF/DCTERMS.available">2024-10-15</meta:user-defined>
    <meta:user-defined meta:name="DCTERMS.W3CDTF/OVERHEIDop.jaargang">2024</meta:user-defined>
    <meta:user-defined meta:name="OVERHEIDop.publicationIssue">434525</meta:user-defined>
    <meta:user-defined meta:name="OVERHEIDop.GmbID/DC.identifier">gmb-2024-434525</meta:user-defined>
    <meta:user-defined meta:name="OVERHEIDop.versieInformatie"/>
  </office:meta>
</office:document-meta>
</file>