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Ingetrokken aanvraag voor het bouwen van 2 exclusieve boerderijen - Zaaknummer: Z2024-00002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maken bekend dat de gepubliceerde aanvraag op 8 oktober 2024 betreffende “het bouwen van 2 exclusieve boerderijen” abusievelijk is ingediend als aanvraag. De aanvraag is ingetrokken en de aanvraagprocedure is beëin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433291</text:span><text:line-break/><text:date style:data-style-name="dag" text:fixed="true" text:date-value="2024-10-14"/><text:line-break/><text:date style:data-style-name="jaar" text:fixed="true" text:date-value="2024-10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291</text:span><text:date style:data-style-name="nicedate" text:fixed="true" text:date-value="2024-10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3291</text:span><text:date style:data-style-name="nicedate" text:fixed="true" text:date-value="2024-10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Go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605</meta:user-defined>
    <meta:user-defined meta:name="DCTERMS.abstract">Oude Rijksweg te 's-Heer Hendrikskinderen, GOE00-L-895, GOE00L896, GOE00L332, GOE00L330, GOE00L331, GOE00L329 - Aanvraag omgevingsvergunning voor het bouwen van 2 exclusieve boerderijen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Rectificatie: Ingetrokken aanvraag voor het bouwen van 2 exclusieve boerderijen - Zaaknummer: Z2024-00002605</meta:user-defined>
    <meta:user-defined meta:name="DCTERMS.W3CDTF/DCTERMS.available">2024-10-14</meta:user-defined>
    <meta:user-defined meta:name="DCTERMS.W3CDTF/OVERHEIDop.jaargang">2024</meta:user-defined>
    <meta:user-defined meta:name="OVERHEIDop.publicationIssue">433291</meta:user-defined>
    <meta:user-defined meta:name="OVERHEIDop.GmbID/DC.identifier">gmb-2024-433291</meta:user-defined>
    <meta:user-defined meta:name="OVERHEIDop.versieInformatie"/>
  </office:meta>
</office:document-meta>
</file>