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795634847idd5d92ae-0029-42b1-84a8-a9b4259490a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Kromme-Mijdrechtstraat 55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meter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zes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Kromme-Mijdrechtstraat 55 (parkeervaknummers 122488484227 en 122494484226)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29.9mm" svg:height="113.10000000000001mm"><draw:image xlink:href="Pictures/Afbeelding795634847idd5d92ae-0029-42b1-84a8-a9b4259490a4.png" xlink:type="simple"/></draw:frame></text:p>
            </text:section></draw:text-box></draw:frame>
          </text:p>
            <text:p text:style-name="common-al">Amsterdam, 16 oktober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31394</text:span><text:line-break/><text:date style:data-style-name="dag" text:fixed="true" text:date-value="2024-10-18"/><text:line-break/><text:date style:data-style-name="jaar" text:fixed="true" text:date-value="2024-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1394</text:span><text:date style:data-style-name="nicedate" text:fixed="true" text:date-value="2024-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1394</text:span><text:date style:data-style-name="nicedate" text:fixed="true" text:date-value="2024-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5/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Amsterdam - Kromme-Mijdrechtstraat 55 aanleg elektrische oplaadplaats - Kromme-Mijdrechtstraat 55 aanleg elektrische oplaadplaat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Kromme-Mijdrechtstraat 55 aanleg elektrische oplaadplaats</meta:user-defined>
    <meta:user-defined meta:name="OVERHEIDop.verkeersbordcode">E8c</meta:user-defined>
    <dc:language>nl</dc:language>
    <meta:user-defined meta:name="OVERHEIDop.locatietype/OVERHEIDop.gebiedsmarkering">Adres</meta:user-defined>
    <meta:user-defined meta:name="DC.title">Amsterdam Zuid, verkeersbesluit Kromme-Mijdrechtstraat 55 aanleg elektrische oplaadplaats</meta:user-defined>
    <meta:user-defined meta:name="DCTERMS.W3CDTF/DCTERMS.available">2024-10-18</meta:user-defined>
    <meta:user-defined meta:name="DCTERMS.W3CDTF/OVERHEIDop.jaargang">2024</meta:user-defined>
    <meta:user-defined meta:name="OVERHEIDop.publicationIssue">431394</meta:user-defined>
    <meta:user-defined meta:name="OVERHEIDop.GmbID/DC.identifier">gmb-2024-431394</meta:user-defined>
    <meta:user-defined meta:name="OVERHEIDop.versieInformatie"/>
  </office:meta>
</office:document-meta>
</file>