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van bouw- en sloopafval - Gansoord 30, Liss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mobiel breken van mengpuin en betonpuin in de periode van24-10-2024 tot 24-01-2025, met een totaal van 4 breekdagen.</text:p>
            <text:p text:style-name="common-al">Aanvrager: Van der Heijden Nistelrode</text:p>
            <text:p text:style-name="common-al">Zaaknummer: 13165441</text:p>
            <text:p text:style-name="common-al">DSO nummer: 2024092600340</text:p>
            <text:p text:style-name="common-al">Ontvangstdatum melding: 26-09-2024</text:p>
            <text:p text:style-name="common-al">Namens: Gemeente Haarlemmermeer</text:p>
            <text:p text:style-name="common-al">Tegen deze melding kan geen bezwaar worden gemaakt.</text:p>
            <text:p text:style-name="last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430835</text:span><text:line-break/><text:date style:data-style-name="dag" text:fixed="true" text:date-value="2024-10-11"/><text:line-break/><text:date style:data-style-name="jaar" text:fixed="true" text:date-value="2024-10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0835</text:span><text:date style:data-style-name="nicedate" text:fixed="true" text:date-value="2024-10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0835</text:span><text:date style:data-style-name="nicedate" text:fixed="true" text:date-value="2024-10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200266</meta:user-defined>
    <meta:user-defined meta:name="DCTERMS.abstract">Bekendmaking van Gemeente Haarlemmermeer</meta:user-defined>
    <dc:language>nl</dc:language>
    <meta:user-defined meta:name="OVERHEIDop.locatietype/OVERHEIDop.gebiedsmarkering">Punt</meta:user-defined>
    <meta:user-defined meta:name="DC.title">Melding mobiel breken van bouw- en sloopafval - Gansoord 30, Lisserbroek</meta:user-defined>
    <meta:user-defined meta:name="DCTERMS.W3CDTF/DCTERMS.available">2024-10-11</meta:user-defined>
    <meta:user-defined meta:name="DCTERMS.W3CDTF/OVERHEIDop.jaargang">2024</meta:user-defined>
    <meta:user-defined meta:name="OVERHEIDop.publicationIssue">430835</meta:user-defined>
    <meta:user-defined meta:name="OVERHEIDop.GmbID/DC.identifier">gmb-2024-430835</meta:user-defined>
    <meta:user-defined meta:name="OVERHEIDop.versieInformatie"/>
  </office:meta>
</office:document-meta>
</file>