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plaatsen van zonnepanelen aan Gebroekerpad 4 te Ech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op grond van de Wabo (Wet Algemene Bepalingen Omgevingsrecht) de volgende aanvraag voor een omgevingsvergunningen hebben verleend:</text:p>
            <text:p text:style-name="common-al">Verleende omgevingsvergunning / Gebroekerpad 4, 6101 VW te Echt / Echt-Susteren / verzonden 2 oktober 2024 / het plaatsen van zonnepanelen.</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10 oktober 2024</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426525</text:span><text:line-break/><text:date style:data-style-name="dag" text:fixed="true" text:date-value="2024-10-10"/><text:line-break/><text:date style:data-style-name="jaar" text:fixed="true" text:date-value="2024-10-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6525</text:span><text:date style:data-style-name="nicedate" text:fixed="true" text:date-value="2024-10-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6525</text:span><text:date style:data-style-name="nicedate" text:fixed="true" text:date-value="2024-10-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1/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Toestemming voor het plaatsen van zonnepanelen aan Gebroekerpad 4 te Echt</meta:user-defined>
    <meta:user-defined meta:name="DCTERMS.W3CDTF/DCTERMS.available">2024-10-10</meta:user-defined>
    <meta:user-defined meta:name="DCTERMS.W3CDTF/OVERHEIDop.jaargang">2024</meta:user-defined>
    <meta:user-defined meta:name="OVERHEIDop.publicationIssue">426525</meta:user-defined>
    <meta:user-defined meta:name="OVERHEIDop.GmbID/DC.identifier">gmb-2024-426525</meta:user-defined>
    <meta:user-defined meta:name="OVERHEIDop.versieInformatie"/>
  </office:meta>
</office:document-meta>
</file>