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wijzigen van mezzanine vloeren, belastbaarheid, kantoren en gevels aan Oude Lakerweg/Havenweg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Oude Lakerweg/Havenweg te Echt / Echt-Susteren / verzonden 27 september 2024 / het wijzigen van mezzanine vloeren, belastbaarheid, kantoren en gevels.</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0 oktober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26503</text:span><text:line-break/><text:date style:data-style-name="dag" text:fixed="true" text:date-value="2024-10-10"/><text:line-break/><text:date style:data-style-name="jaar" text:fixed="true" text:date-value="2024-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6503</text:span><text:date style:data-style-name="nicedate" text:fixed="true" text:date-value="2024-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6503</text:span><text:date style:data-style-name="nicedate" text:fixed="true" text:date-value="2024-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OVERHEIDop.locatietype/OVERHEIDop.gebiedsmarkering">Weg</meta:user-defined>
    <meta:user-defined meta:name="DC.title">Toestemming voor het wijzigen van mezzanine vloeren, belastbaarheid, kantoren en gevels aan Oude Lakerweg/Havenweg te Echt</meta:user-defined>
    <meta:user-defined meta:name="DCTERMS.W3CDTF/DCTERMS.available">2024-10-10</meta:user-defined>
    <meta:user-defined meta:name="DCTERMS.W3CDTF/OVERHEIDop.jaargang">2024</meta:user-defined>
    <meta:user-defined meta:name="OVERHEIDop.publicationIssue">426503</meta:user-defined>
    <meta:user-defined meta:name="OVERHEIDop.GmbID/DC.identifier">gmb-2024-426503</meta:user-defined>
    <meta:user-defined meta:name="OVERHEIDop.versieInformatie"/>
  </office:meta>
</office:document-meta>
</file>