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dakterras op een woning, Harry Banninkstraat 72 te Utrecht,  HZ_WABO-23-415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ry Banninkstraat 72 te Utrecht</text:p>
            <text:p text:style-name="common-al">HZ_WABO-23-41556</text:p>
            <text:p text:style-name="common-al">Toelichting: het bouwen van een dakopbouw met dakterras op een woning</text:p>
            <text:p text:style-name="common-al">Datum besluit: 22 januari 2024</text:p>
            <text:p text:style-name="common-al">Startdatum bezwaartermijn: 24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634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634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634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dakterras op een woning, Harry Banninkstraat 72 te Utrecht,  HZ_WABO-23-41556</meta:user-defined>
    <meta:user-defined meta:name="DCTERMS.W3CDTF/DCTERMS.available">2024-01-26</meta:user-defined>
    <meta:user-defined meta:name="DCTERMS.W3CDTF/OVERHEIDop.jaargang">2024</meta:user-defined>
    <meta:user-defined meta:name="OVERHEIDop.externeBijlage">Aanvraag publiceerbaar-A|exb-2024-3927</meta:user-defined>
    <meta:user-defined meta:name="OVERHEIDop.externeBijlage">Besluit omgevingsvergunning publiceerbaar|exb-2024-3928</meta:user-defined>
    <meta:user-defined meta:name="OVERHEIDop.publicationIssue">42634</meta:user-defined>
    <meta:user-defined meta:name="OVERHEIDop.GmbID/DC.identifier">gmb-2024-42634</meta:user-defined>
    <meta:user-defined meta:name="OVERHEIDop.versieInformatie"/>
  </office:meta>
</office:document-meta>
</file>