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918423487i6d7f253d-5597-45ea-b543-c0682c3479cf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, verkeersbesluit Onsenoort 14-54 wijzigen gehandicaptenparkeerplaats kenteken GNB-80-H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ter hoogte van perceel Onsenoort 14-54 een gehandicaptenparkeerplaats op kenteken is gelegen;</text:p>
              </text:list-item>
              <text:list-item text:style-override="id1-3-2-2-1-7-2">
                <text:number>•</text:number>
                <text:p text:style-name="al">het kenteken van de vergunninghouder die recht heeft op deze gehandicaptenparkeerplaats is gewijzigd in GNB-80-H;</text:p>
              </text:list-item>
              <text:list-item text:style-override="id1-3-2-2-1-7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2">
              <text:list-item text:style-override="id1-3-2-2-1-12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RT-621-H in (nieuw) GNB-80-H, de bestaande gehandicaptenparkeerplaats ter hoogte van perceel Onsenoort 14-54 (parkeervaknummer 120615482100) uitsluitend te bestemmen voor het door vergunninghouder in gebruik zijnde motorvoertuig met kentekennummer GNB-80-H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5-1" text:style-name="plaatje">
              <text:p text:style-name="illustratie_id1-3-2-2-1-15-1-1"><draw:frame draw:style-name="illustratie_id1-3-2-2-1-15-1-1" text:anchor-type="paragraph" svg:width="153mm" svg:height="87.37358490566037mm"><draw:image xlink:href="Pictures/Afbeelding1918423487i6d7f253d-5597-45ea-b543-c0682c3479cf.png" xlink:type="simple"/></draw:frame></text:p>
            </text:section></draw:text-box></draw:frame>
          </text:p>
            <text:p text:style-name="common-al">Amsterdam, 9 oktober 2024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5-1-1" style:parent-style-name="Standard">
      <style:paragraph-properties style:line-spacing="0mm" style:text-autospace="none" ofo:line-height="0.001cm"/>
    </style:style>
    <style:style style:family="graphic" style:name="illustratie_id1-3-2-2-1-1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5608</text:span><text:line-break/><text:date style:data-style-name="dag" text:fixed="true" text:date-value="2024-10-11"/><text:line-break/><text:date style:data-style-name="jaar" text:fixed="true" text:date-value="2024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5608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5608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5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nsenoort 14-54 wijzigen gehandicaptenparkeerplaats kenteken GNB-80-H - Onsenoort 14-54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nsenoort 14-54 wijzigen gehandicaptenparkeerplaats kenteken GNB-80-H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, verkeersbesluit Onsenoort 14-54 wijzigen gehandicaptenparkeerplaats kenteken GNB-80-H</meta:user-defined>
    <meta:user-defined meta:name="DCTERMS.W3CDTF/DCTERMS.available">2024-10-11</meta:user-defined>
    <meta:user-defined meta:name="DCTERMS.W3CDTF/OVERHEIDop.jaargang">2024</meta:user-defined>
    <meta:user-defined meta:name="OVERHEIDop.publicationIssue">425608</meta:user-defined>
    <meta:user-defined meta:name="OVERHEIDop.GmbID/DC.identifier">gmb-2024-425608</meta:user-defined>
    <meta:user-defined meta:name="OVERHEIDop.versieInformatie"/>
  </office:meta>
</office:document-meta>
</file>