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nieuwe loods aan de nabij Seestjer 9 t/m 9b Stiens (OV-2024-002327)</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bouwen van een nieuwe loods aan de nabij Seestjer 9 t/m 9b Stiens. Bij ons geregistreerd onder kenmerk: OV-2024-002327. De verzenddatum van de omgevingsvergunning is 07-10-2024.</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last-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25383</text:span><text:line-break/><text:date style:data-style-name="dag" text:fixed="true" text:date-value="2024-10-09"/><text:line-break/><text:date style:data-style-name="jaar" text:fixed="true" text:date-value="2024-10-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5383</text:span><text:date style:data-style-name="nicedate" text:fixed="true" text:date-value="2024-10-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5383</text:span><text:date style:data-style-name="nicedate" text:fixed="true" text:date-value="2024-10-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4-002327</meta:user-defined>
    <dc:language>nl</dc:language>
    <meta:user-defined meta:name="OVERHEIDop.locatietype/OVERHEIDop.gebiedsmarkering">Vlak</meta:user-defined>
    <meta:user-defined meta:name="DC.title">Verleende omgevingsvergunning voor het bouwen van een nieuwe loods aan de nabij Seestjer 9 t/m 9b Stiens (OV-2024-002327)</meta:user-defined>
    <meta:user-defined meta:name="DCTERMS.W3CDTF/DCTERMS.available">2024-10-09</meta:user-defined>
    <meta:user-defined meta:name="DCTERMS.W3CDTF/OVERHEIDop.jaargang">2024</meta:user-defined>
    <meta:user-defined meta:name="OVERHEIDop.publicationIssue">425383</meta:user-defined>
    <meta:user-defined meta:name="OVERHEIDop.GmbID/DC.identifier">gmb-2024-425383</meta:user-defined>
    <meta:user-defined meta:name="OVERHEIDop.versieInformatie"/>
  </office:meta>
</office:document-meta>
</file>