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operweg 5 Zwartebroek, het bouwen van een bijgebouw en landschapsschuur.</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084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4 oktober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25077</text:span><text:line-break/><text:date style:data-style-name="dag" text:fixed="true" text:date-value="2024-10-08"/><text:line-break/><text:date style:data-style-name="jaar" text:fixed="true" text:date-value="2024-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077</text:span><text:date style:data-style-name="nicedate" text:fixed="true" text:date-value="2024-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077</text:span><text:date style:data-style-name="nicedate" text:fixed="true" text:date-value="2024-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operweg 5 Zwartebroek, het bouwen van een bijgebouw en landschapsschuur.</meta:user-defined>
    <meta:user-defined meta:name="DCTERMS.W3CDTF/DCTERMS.available">2024-10-08</meta:user-defined>
    <meta:user-defined meta:name="DCTERMS.W3CDTF/OVERHEIDop.jaargang">2024</meta:user-defined>
    <meta:user-defined meta:name="OVERHEIDop.publicationIssue">425077</meta:user-defined>
    <meta:user-defined meta:name="OVERHEIDop.GmbID/DC.identifier">gmb-2024-425077</meta:user-defined>
    <meta:user-defined meta:name="OVERHEIDop.versieInformatie"/>
  </office:meta>
</office:document-meta>
</file>