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xploitatievergunning, Kronenburgpassage 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Exploitatievergunning</text:p>
            <text:p text:style-name="common-al">Voor: Hema  </text:p>
            <text:p text:style-name="common-al">Locatie: Kronenburgpassage 12 </text:p>
            <text:p text:style-name="common-al">Dossiernummer: 4300789</text:p>
            <text:p text:style-name="common-al">Verzenddatum besluit: 3 oktober 2024</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24713</text:span><text:line-break/><text:date style:data-style-name="dag" text:fixed="true" text:date-value="2024-10-08"/><text:line-break/><text:date style:data-style-name="jaar" text:fixed="true" text:date-value="2024-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4713</text:span><text:date style:data-style-name="nicedate" text:fixed="true" text:date-value="2024-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4713</text:span><text:date style:data-style-name="nicedate" text:fixed="true" text:date-value="2024-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Cultuur en recreatie | Organisatie en beleid</meta:user-defined>
    <meta:user-defined meta:name="OVERHEIDop.Rubriek/DC.type">exploitatievergunning</meta:user-defined>
    <dc:language>nl</dc:language>
    <meta:user-defined meta:name="OVERHEIDop.locatietype/OVERHEIDop.gebiedsmarkering">Adres</meta:user-defined>
    <meta:user-defined meta:name="DC.title">Gemeente Arnhem - besluit exploitatievergunning, Kronenburgpassage 12</meta:user-defined>
    <meta:user-defined meta:name="DCTERMS.W3CDTF/DCTERMS.available">2024-10-08</meta:user-defined>
    <meta:user-defined meta:name="DCTERMS.W3CDTF/OVERHEIDop.jaargang">2024</meta:user-defined>
    <meta:user-defined meta:name="OVERHEIDop.publicationIssue">424713</meta:user-defined>
    <meta:user-defined meta:name="OVERHEIDop.GmbID/DC.identifier">gmb-2024-424713</meta:user-defined>
    <meta:user-defined meta:name="OVERHEIDop.versieInformatie"/>
  </office:meta>
</office:document-meta>
</file>