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3 oktober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oktober 2024 is een melding ontvangen waarvoor geen vergunningsplicht geldt voor de locatie Noorderlaan 17, 5102BA Dongen. De melding is geregistreerd onder zaaknummer Z2024-00001350. De melding betreft:</text:p>
            <text:p text:style-name="common-al">- plaatsen van een container van 4 tot 16 oktober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23900</text:span><text:line-break/><text:date style:data-style-name="dag" text:fixed="true" text:date-value="2024-10-08"/><text:line-break/><text:date style:data-style-name="jaar" text:fixed="true" text:date-value="2024-10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3900</text:span><text:date style:data-style-name="nicedate" text:fixed="true" text:date-value="2024-10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3900</text:span><text:date style:data-style-name="nicedate" text:fixed="true" text:date-value="2024-10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6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1350</meta:user-defined>
    <meta:user-defined meta:name="DCTERMS.abstract">Noorderlaan 17, 5102BA Dongen</meta:user-defined>
    <dc:language>nl</dc:language>
    <meta:user-defined meta:name="OVERHEIDop.locatietype/OVERHEIDop.gebiedsmarkering">Punt</meta:user-defined>
    <meta:user-defined meta:name="DC.title">Ontvangst melding, : 3 oktober 2024</meta:user-defined>
    <meta:user-defined meta:name="DCTERMS.W3CDTF/DCTERMS.available">2024-10-08</meta:user-defined>
    <meta:user-defined meta:name="DCTERMS.W3CDTF/OVERHEIDop.jaargang">2024</meta:user-defined>
    <meta:user-defined meta:name="OVERHEIDop.publicationIssue">423900</meta:user-defined>
    <meta:user-defined meta:name="OVERHEIDop.GmbID/DC.identifier">gmb-2024-423900</meta:user-defined>
    <meta:user-defined meta:name="OVERHEIDop.versieInformatie"/>
  </office:meta>
</office:document-meta>
</file>