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bouw van een bedrijfswoning met loods - Da Vincilaan 11-11a,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a Vincilaan 11-11a, Drachten, de bouw van een bedrijfswoning met loods, Z2024-00001993, datum bekendmaking: 4 oktober 2024</text:p>
              </text:list-item>
            </text:list>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common-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23685</text:span><text:line-break/><text:date style:data-style-name="dag" text:fixed="true" text:date-value="2024-10-08"/><text:line-break/><text:date style:data-style-name="jaar" text:fixed="true" text:date-value="2024-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3685</text:span><text:date style:data-style-name="nicedate" text:fixed="true" text:date-value="2024-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3685</text:span><text:date style:data-style-name="nicedate" text:fixed="true" text:date-value="2024-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1993</meta:user-defined>
    <meta:user-defined meta:name="DCTERMS.abstract">Verleende omgevingsvergunning, Da Vincilaan 11-11a, Drachten, de bouw van een bedrijfswoning met loods, zaaknummer: Z2024-00001993, datum bekendmaking: 4 oktober 2024</meta:user-defined>
    <dc:language>nl</dc:language>
    <meta:user-defined meta:name="OVERHEIDop.locatietype/OVERHEIDop.gebiedsmarkering">Vlak</meta:user-defined>
    <meta:user-defined meta:name="DC.title">Gemeente Smallingerland - verlening omgevingsvergunning - de bouw van een bedrijfswoning met loods - Da Vincilaan 11-11a, Drachten</meta:user-defined>
    <meta:user-defined meta:name="DCTERMS.W3CDTF/DCTERMS.available">2024-10-08</meta:user-defined>
    <meta:user-defined meta:name="DCTERMS.W3CDTF/OVERHEIDop.jaargang">2024</meta:user-defined>
    <meta:user-defined meta:name="OVERHEIDop.publicationIssue">423685</meta:user-defined>
    <meta:user-defined meta:name="OVERHEIDop.GmbID/DC.identifier">gmb-2024-423685</meta:user-defined>
    <meta:user-defined meta:name="OVERHEIDop.versieInformatie"/>
  </office:meta>
</office:document-meta>
</file>