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on G.A. Tindalplein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Baron G.A. Tindalplein 6 1019TJ AmsterdamBaron G.A. Tindalplein 6</text:p>
            <text:p text:style-name="common-al">Looptijd :11-10-2024 t/m 11-10-2024</text:p>
            <text:p text:style-name="common-al">Verzonden naar aanvrager op: 02-10-2024</text:p>
            <text:p text:style-name="common-al">Kenmerk gemeente: Z/24/28353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4/283531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1624</text:span><text:line-break/><text:date style:data-style-name="dag" text:fixed="true" text:date-value="2024-10-07"/><text:line-break/><text:date style:data-style-name="jaar" text:fixed="true" text:date-value="2024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1624</text:span><text:date style:data-style-name="nicedate" text:fixed="true" text:date-value="2024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1624</text:span><text:date style:data-style-name="nicedate" text:fixed="true" text:date-value="2024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35312</meta:user-defined>
    <meta:user-defined meta:name="DCTERMS.abstract">Filmen, Baron G.A. Tindalplein 6 1019TJ, 20241011, Baron G.A. Tindalplein 6</meta:user-defined>
    <dc:language>nl</dc:language>
    <meta:user-defined meta:name="OVERHEIDop.locatietype/OVERHEIDop.gebiedsmarkering">Punt</meta:user-defined>
    <meta:user-defined meta:name="DC.title">Besluit apv vergunning Verleend - Baron G.A. Tindalplein 6</meta:user-defined>
    <meta:user-defined meta:name="DCTERMS.W3CDTF/DCTERMS.available">2024-10-07</meta:user-defined>
    <meta:user-defined meta:name="DCTERMS.W3CDTF/OVERHEIDop.jaargang">2024</meta:user-defined>
    <meta:user-defined meta:name="OVERHEIDop.publicationIssue">421624</meta:user-defined>
    <meta:user-defined meta:name="OVERHEIDop.GmbID/DC.identifier">gmb-2024-421624</meta:user-defined>
    <meta:user-defined meta:name="OVERHEIDop.versieInformatie"/>
  </office:meta>
</office:document-meta>
</file>