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van bouw- en sloopafval - Havenstraat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mobiel breken van puin</text:p>
            <text:p text:style-name="common-al">Aanvrager: Daanen Altforst BV</text:p>
            <text:p text:style-name="common-al">Zaaknummer: 13110834</text:p>
            <text:p text:style-name="common-al">DSO nummer: 2024090600105</text:p>
            <text:p text:style-name="common-al">Ontvangstdatum melding: 06-09-2024</text:p>
            <text:p text:style-name="common-al">Namens: Gemeente Amsterdam</text:p>
            <text:p text:style-name="common-al">Wilt u de gepubliceerde documenten behorende bij deze bekendmaking in zien klik dan <text:a xlink:href="https://edataloket.odnzkg.nl/?q={&quot;search&quot;:&quot;13179444&quot;}" xlink:type="simple">hier</text:a>.</text:p>
            <text:p text:style-name="common-al">Tegen deze melding kan geen bezwaar worden gemaakt.</text:p>
            <text:p text:style-name="last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21242</text:span><text:line-break/><text:date style:data-style-name="dag" text:fixed="true" text:date-value="2024-10-04"/><text:line-break/><text:date style:data-style-name="jaar" text:fixed="true" text:date-value="2024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1242</text:span><text:date style:data-style-name="nicedate" text:fixed="true" text:date-value="2024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1242</text:span><text:date style:data-style-name="nicedate" text:fixed="true" text:date-value="2024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4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179444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Melding mobiel breken van bouw- en sloopafval - Havenstraat, Amsterdam</meta:user-defined>
    <meta:user-defined meta:name="DCTERMS.W3CDTF/DCTERMS.available">2024-10-04</meta:user-defined>
    <meta:user-defined meta:name="DCTERMS.W3CDTF/OVERHEIDop.jaargang">2024</meta:user-defined>
    <meta:user-defined meta:name="OVERHEIDop.publicationIssue">421242</meta:user-defined>
    <meta:user-defined meta:name="OVERHEIDop.GmbID/DC.identifier">gmb-2024-421242</meta:user-defined>
    <meta:user-defined meta:name="OVERHEIDop.versieInformatie"/>
  </office:meta>
</office:document-meta>
</file>