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ulden Winckelplantsoen 36-H 1055E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Gulden Winckelplantsoen 36-H 1055EN Amsterdam</text:p>
            <text:p text:style-name="common-al">Omschrijving: bouwkundig betrekken van het balkon op de 1e verdieping bij de woning</text:p>
            <text:p text:style-name="common-al">Datum ontvangst: 11-12-2023</text:p>
            <text:p text:style-name="common-al">Zaaknummer: Z2023-W004985</text:p>
            <text:p text:style-name="common-al">OLO nummer: 8259901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2099</text:span><text:line-break/><text:date style:data-style-name="dag" text:fixed="true" text:date-value="2024-01-26"/><text:line-break/><text:date style:data-style-name="jaar" text:fixed="true" text:date-value="2024-0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099</text:span><text:date style:data-style-name="nicedate" text:fixed="true" text:date-value="2024-0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099</text:span><text:date style:data-style-name="nicedate" text:fixed="true" text:date-value="2024-0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W004985</meta:user-defined>
    <meta:user-defined meta:name="DCTERMS.abstract">bouwkundig betrekken van het balkon op de 1e verdieping bij de woning</meta:user-defined>
    <dc:language>nl</dc:language>
    <meta:user-defined meta:name="OVERHEIDop.locatietype/OVERHEIDop.gebiedsmarkering">Punt</meta:user-defined>
    <meta:user-defined meta:name="DC.title">Aanvraag omgevingsvergunning Gulden Winckelplantsoen 36-H 1055EN Amsterdam</meta:user-defined>
    <meta:user-defined meta:name="DCTERMS.W3CDTF/DCTERMS.available">2024-01-26</meta:user-defined>
    <meta:user-defined meta:name="DCTERMS.W3CDTF/OVERHEIDop.jaargang">2024</meta:user-defined>
    <meta:user-defined meta:name="OVERHEIDop.publicationIssue">42099</meta:user-defined>
    <meta:user-defined meta:name="OVERHEIDop.GmbID/DC.identifier">gmb-2024-42099</meta:user-defined>
    <meta:user-defined meta:name="OVERHEIDop.versieInformatie"/>
  </office:meta>
</office:document-meta>
</file>